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bouwkeet, container en bouwhekken ter hoogte van  Rozenlaan 39 en voor het plaatsen van een tijdelijke pompinstallatie op 2 parkeerplaatsen van 28 augustus tot en met 30 november 2026 ter hoogte van Rozenlaan 18 te Sint Pancra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Sint Pancras:</text:span>
          </text:p>
            <text:list text:style-name="id1-3-2-1-1-5">
              <text:list-item text:style-override="id1-3-2-1-1-5-1">
                <text:number>-</text:number>
                <text:p text:style-name="al">Vergunning voor het plaatsen van een bouwkeet, container en bouwhekken ter hoogte van Rozenlaan 39 en voor het plaatsen van een tijdelijke pompinstallatie op 2 parkeerplaatsen ter hoogte van Rozenlaan 18 te Sint Pancras van 28 augustus tot en met 30 november 2026 (Besluit 6 augustus 2026) zaaknummer 1269354</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6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69354</meta:user-defined>
    <dc:language>nl</dc:language>
    <meta:user-defined meta:name="OVERHEIDop.locatietype/OVERHEIDop.gebiedsmarkering">Adres</meta:user-defined>
    <meta:user-defined meta:name="OVERHEIDop.locatietype/OVERHEIDop.gebiedsmarkering">Adres</meta:user-defined>
    <meta:user-defined meta:name="DC.title">Toestemming voor het plaatsen van een bouwkeet, container en bouwhekken ter hoogte van  Rozenlaan 39 en voor het plaatsen van een tijdelijke pompinstallatie op 2 parkeerplaatsen van 28 augustus tot en met 30 november 2026 ter hoogte van Rozenlaan 18 te Sint Pancras</meta:user-defined>
    <meta:user-defined meta:name="DCTERMS.W3CDTF/DCTERMS.available">2026-08-14</meta:user-defined>
    <meta:user-defined meta:name="DCTERMS.W3CDTF/OVERHEIDop.jaargang">2026</meta:user-defined>
    <meta:user-defined meta:name="OVERHEIDop.publicationIssue">384695</meta:user-defined>
    <meta:user-defined meta:name="OVERHEIDop.GmbID/DC.identifier">gmb-2026-384695</meta:user-defined>
    <meta:user-defined meta:name="OVERHEIDop.versieInformatie"/>
  </office:meta>
</office:document-meta>
</file>