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erste Helmersstraat 63-2 1054D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ouwkundig splitsen, vervangen en verhogen dak, realiseren dakterras, wijzigen brandcompartimentering en plaatsen warmtepompen</text:p>
            <text:p text:style-name="common-al">Zaakadres: Eerste Helmersstraat 63-2 1054DC Amsterdam</text:p>
            <text:p text:style-name="common-al">Datum ontvangst: 29-06-2026</text:p>
            <text:p text:style-name="common-al">Zaaknummer: Z2026-028433</text:p>
            <text:p text:style-name="common-al">DSO-nummer: 202606290114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69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9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9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433</meta:user-defined>
    <meta:user-defined meta:name="DCTERMS.abstract">bouwkundig splitsen, vervangen en verhogen dak, realiseren dakterras, wijzigen brandcompartimentering en plaatsen warmtepomp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Eerste Helmersstraat 63-2 1054DC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91</meta:user-defined>
    <meta:user-defined meta:name="OVERHEIDop.GmbID/DC.identifier">gmb-2026-384691</meta:user-defined>
    <meta:user-defined meta:name="OVERHEIDop.versieInformatie"/>
  </office:meta>
</office:document-meta>
</file>