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9a91f0ce-aaa9-4990-bcd2-c49fb45763a4.png" manifest:media-type="image/x-eps"/>
  <manifest:file-entry manifest:full-path="Pictures/afb2128062773icdf144d4-764e-43db-8ab5-d04a65355f4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Portorico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42</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Portoricodreef</text:span> (ter hoogte van de Japurádreef; wegvak tussen Jamaicadreef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9a91f0ce-aaa9-4990-bcd2-c49fb45763a4.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95.9mm"><draw:image xlink:href="Pictures/afb2128062773icdf144d4-764e-43db-8ab5-d04a65355f42.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6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Portoricodreef (ter hoogte van de Japurádreef; wegvak tussen Jamaicadreef en Japurá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42</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Portoricodreef, Overvecht, Intrekken begin en einde 30 zone, Verkeersmaatregelen Gemeente Utrecht</meta:user-defined>
    <meta:user-defined meta:name="DCTERMS.W3CDTF/DCTERMS.available">2026-08-13</meta:user-defined>
    <meta:user-defined meta:name="OVERHEIDop.externeBijlage">bebordingsplan|exb-2026-28719</meta:user-defined>
    <meta:user-defined meta:name="DCTERMS.W3CDTF/OVERHEIDop.jaargang">2026</meta:user-defined>
    <meta:user-defined meta:name="OVERHEIDop.publicationIssue">384690</meta:user-defined>
    <meta:user-defined meta:name="OVERHEIDop.GmbID/DC.identifier">gmb-2026-384690</meta:user-defined>
    <meta:user-defined meta:name="OVERHEIDop.versieInformatie"/>
  </office:meta>
</office:document-meta>
</file>