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werkingtreding artikel 14, zevende lid van de Verordening maatschappelijke ondersteuning Goeree-Overflakkee 2020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/>
            <text:p text:style-name="al">Burgemeester en wethouders van Goeree-Overflakkee;</text:p>
            <text:p text:style-name="al"/>
            <text:p text:style-name="al">gelet op artikel II, tweede lid van het <text:span text:style-name="nadrukvet">Besluit van de raad tot wijziging van de Verordening maatschappelijke ondersteuning Goeree-Overflakkee 2020</text:span>,<text:span text:style-name="nadrukvet"/>zoals vastgesteld op 9 juli 2026 waarbij het aan het college wordt overgelaten de datum van de inwerkingtreding van artikel 14, zevende lid, te bepalen;</text:p>
            <text:p text:style-name="al"/>
            <text:p text:style-name="al">
            <text:span text:style-name="nadrukvet">b e s l u i t e n :</text:span>
          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dat artikel I, sub R van het Besluit van de raad tot wijziging van de Verordening maatschappelijke ondersteuning Goeree-Overflakkee 2020<text:span text:style-name="nadrukvet"/>voor wat betreft de wijziging van artikel 14, zevende lid, van de Verordening maatschappelijke ondersteuning Goeree-Overflakkee 2020 in werking treedt op 1 september 2026.</text:p>
            <text:p text:style-name="al"/>
            <text:p text:style-name="al">Aldus vastgesteld op door </text:p>
            <text:p text:style-name="al">burgemeester en wethouders van Goeree-Overflakkee,</text:p>
            <text:p text:style-name="al"/>
            <text:p text:style-name="al"/>
            <text:p text:style-name="al">drs. S. van Heeren mr. A. Grootenboer-Dubbelman</text:p>
            <text:p text:style-name="al">secretaris burgemeester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ree-Overflakkee</text:p>
            </table:table-cell>
            <table:table-cell office:value-type="string" table:style-name="header.C">
              <text:p text:style-name="headerright"><text:span text:style-name="nr">Nr. 38467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7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67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Goeree-Overflakkee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Goeree-Overflakkee</meta:user-defined>
    <meta:user-defined meta:name="OVERHEID.Gemeente/OVERHEID.authority">Goeree-Overflakkee</meta:user-defined>
    <meta:user-defined meta:name="OVERHEID.TaxonomieBeleidsagendaDecentraal/OVERHEID.category">Zorg en gezondheid | Organisatie en beleid</meta:user-defined>
    <meta:user-defined meta:name="DC.source">N.v.t.</meta:user-defined>
    <meta:user-defined meta:name="OVERHEIDop.referentienummer">Z -26-178249/217811</meta:user-defined>
    <meta:user-defined meta:name="DCTERMS.alternative">Besluit inwerkingtreding artikel 14, zevende lid van de Verordening maatschappelijke ondersteuning Goeree-Overflakkee 2020</meta:user-defined>
    <dc:language>nl</dc:language>
    <meta:user-defined meta:name="OVERHEIDop.locatietype/OVERHEIDop.gebiedsmarkering">Gemeente</meta:user-defined>
    <meta:user-defined meta:name="DC.title">Besluit inwerkingtreding artikel 14, zevende lid van de Verordening maatschappelijke ondersteuning Goeree-Overflakkee 2020</meta:user-defined>
    <meta:user-defined meta:name="DCTERMS.W3CDTF/DCTERMS.available">2026-08-19</meta:user-defined>
    <meta:user-defined meta:name="DCTERMS.W3CDTF/OVERHEIDop.jaargang">2026</meta:user-defined>
    <meta:user-defined meta:name="OVERHEIDop.publicationIssue">384677</meta:user-defined>
    <meta:user-defined meta:name="OVERHEIDop.GmbID/DC.identifier">gmb-2026-384677</meta:user-defined>
    <meta:user-defined meta:name="OVERHEIDop.versieInformatie"/>
  </office:meta>
</office:document-meta>
</file>