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5eaecca8-ea42-499d-b5dd-cc73385d1381.png" manifest:media-type="image/x-eps"/>
  <manifest:file-entry manifest:full-path="Pictures/afb247764044i1fdf3c5d-4cec-4a95-a33a-d71c1af8a10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Peking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61</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Pekingdreef</text:span> (ter hoogte van de Tigrisdreef; wegvak tussen Tigrisdreef en Canton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5eaecca8-ea42-499d-b5dd-cc73385d1381.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20mm" svg:height="79.3mm"><draw:image xlink:href="Pictures/afb247764044i1fdf3c5d-4cec-4a95-a33a-d71c1af8a107.png" xlink:type="simple"/></draw:frame></text:p>
            </text:section></draw:text-box></draw:frame>
          </text:p>
            <text:p text:style-name="common-al"/>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67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7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7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Pekingdreef (ter hoogte van de Tigrisdreef; wegvak tussen Tigrisdreef en Canton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61</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Pekingdreef, Overvecht, Intrekken begin en einde 30 zone, Verkeersmaatregelen Gemeente Utrecht</meta:user-defined>
    <meta:user-defined meta:name="DCTERMS.W3CDTF/DCTERMS.available">2026-08-13</meta:user-defined>
    <meta:user-defined meta:name="OVERHEIDop.externeBijlage">bebordingsplan|exb-2026-28718</meta:user-defined>
    <meta:user-defined meta:name="DCTERMS.W3CDTF/OVERHEIDop.jaargang">2026</meta:user-defined>
    <meta:user-defined meta:name="OVERHEIDop.publicationIssue">384676</meta:user-defined>
    <meta:user-defined meta:name="OVERHEIDop.GmbID/DC.identifier">gmb-2026-384676</meta:user-defined>
    <meta:user-defined meta:name="OVERHEIDop.versieInformatie"/>
  </office:meta>
</office:document-meta>
</file>