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Kortenhoefsedijk 106, 1241LV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6 augustus 2026 een aanvraag omgevingsvergunning ontvangen voor verbouw, renovatie en verduurzaming van een woonschip op Kortenhoefsedijk 106, 1241LV Kortenhoef. De aanvraag is geregistreerd onder zaaknummer Z2026-00000845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45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46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5</meta:user-defined>
    <meta:user-defined meta:name="DCTERMS.abstract">Betreft: Aanvraag op locatie Kortenhoefsedijk 106, 1241LV Kortenhoef startdatum: 6 augustus 2026</meta:user-defined>
    <dc:language>nl</dc:language>
    <meta:user-defined meta:name="OVERHEIDop.locatietype/OVERHEIDop.gebiedsmarkering">Vlak</meta:user-defined>
    <meta:user-defined meta:name="DC.title">Kennisgeving ontvangst aanvraag omgevingsvergunning, Kortenhoefsedijk 106, 1241LV Kortenhoef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72</meta:user-defined>
    <meta:user-defined meta:name="OVERHEIDop.GmbID/DC.identifier">gmb-2026-384672</meta:user-defined>
    <meta:user-defined meta:name="OVERHEIDop.versieInformatie"/>
  </office:meta>
</office:document-meta>
</file>