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bouwkeet, toiletunit en bouwhekken van 24 augustus tot en met 25 december 2026 op 3  parkeerplaatsen tegenover Cato van der Pijlland 3 te Heerhugowaard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Heerhugowaard:</text:span>
          </text:p>
            <text:list text:style-name="id1-3-2-1-1-5">
              <text:list-item text:style-override="id1-3-2-1-1-5-1">
                <text:number>-</text:number>
                <text:p text:style-name="al">Vergunning voor het plaatsen van een bouwkeet, toiletunit en bouwhekken op 3 parkeerplaatsen tegenover Cato van der Pijlland 3 te Heerhugowaard van 24 augustus tot en met 25 december 2026 (Besluit 5 augustus 2026) zaaknummer 1269793.</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4659</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9</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59</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69793</meta:user-defined>
    <dc:language>nl</dc:language>
    <meta:user-defined meta:name="OVERHEIDop.locatietype/OVERHEIDop.gebiedsmarkering">Adres</meta:user-defined>
    <meta:user-defined meta:name="DC.title">Toestemming voor het plaatsen van een bouwkeet, toiletunit en bouwhekken van 24 augustus tot en met 25 december 2026 op 3  parkeerplaatsen tegenover Cato van der Pijlland 3 te Heerhugowaard</meta:user-defined>
    <meta:user-defined meta:name="DCTERMS.W3CDTF/DCTERMS.available">2026-08-14</meta:user-defined>
    <meta:user-defined meta:name="DCTERMS.W3CDTF/OVERHEIDop.jaargang">2026</meta:user-defined>
    <meta:user-defined meta:name="OVERHEIDop.publicationIssue">384659</meta:user-defined>
    <meta:user-defined meta:name="OVERHEIDop.GmbID/DC.identifier">gmb-2026-384659</meta:user-defined>
    <meta:user-defined meta:name="OVERHEIDop.versieInformatie"/>
  </office:meta>
</office:document-meta>
</file>