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tijdelijk opslaan van een container aan de Waarderweg te Drongelen met de kadastrale aanduiding  ABG-00B8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tijdelijk opslaan van een container aan de Waarderweg te Drongelen met de kadastrale aanduiding ABG-00B846 (1959155977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De gemeente neemt daarover waarschijnlijk voor 0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46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5977</meta:user-defined>
    <meta:user-defined meta:name="DCTERMS.abstract">het tijdelijk opslaan van een container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Altena - Aanvraag vergunning voor het tijdelijk opslaan van een container aan de Waarderweg te Drongelen met de kadastrale aanduiding  ABG-00B84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8</meta:user-defined>
    <meta:user-defined meta:name="OVERHEIDop.GmbID/DC.identifier">gmb-2026-384658</meta:user-defined>
    <meta:user-defined meta:name="OVERHEIDop.versieInformatie"/>
  </office:meta>
</office:document-meta>
</file>