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SUP 11-City Tour (2026) aan / op / in de Zuider Stadsgracht, Stadsstrand en Prinsentuin (Wissesdwinger) in Leeuwarden (APV-2026-03746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SUP 11-City Tour aan Zuider Stadsgracht, Stadsstrand en Prinsentuin (Wissesdwinger) in Leeuwarden. Het evenement is op 4 t/m 9 en 13 septem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1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op aanvraa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46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7467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Verleende geluidsontheffing evenement voor SUP 11-City Tour (2026) aan / op / in de Zuider Stadsgracht, Stadsstrand en Prinsentuin (Wissesdwinger) in Leeuwarden (APV-2026-037467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54</meta:user-defined>
    <meta:user-defined meta:name="OVERHEIDop.GmbID/DC.identifier">gmb-2026-384654</meta:user-defined>
    <meta:user-defined meta:name="OVERHEIDop.versieInformatie"/>
  </office:meta>
</office:document-meta>
</file>