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het verzoek om afwijken van het omgevingsplan t.b.v. transformatie kantoorpand naar woonfunctie voor één woning aan Delpratsingel 25 4811AP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(en):</text:p>
            <text:p text:style-name="common-al">- Buitenplanse omgevingsplanactiviteit afwijken Omgevingsplan</text:p>
            <text:p text:style-name="common-al">De gemeente Breda heeft op 11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369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46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4369</meta:user-defined>
    <meta:user-defined meta:name="DCTERMS.abstract">het verzoek om afwijken van het omgevingsplan t.b.v. transformatie kantoorpand naar woonfunctie voor één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van de beslistermijn voor het verzoek om afwijken van het omgevingsplan t.b.v. transformatie kantoorpand naar woonfunctie voor één woning aan Delpratsingel 25 4811AP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2</meta:user-defined>
    <meta:user-defined meta:name="OVERHEIDop.GmbID/DC.identifier">gmb-2026-384652</meta:user-defined>
    <meta:user-defined meta:name="OVERHEIDop.versieInformatie"/>
  </office:meta>
</office:document-meta>
</file>