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 - snelservice, Bommerigerweg 12, 6281BS Mech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een aanvraag ontvangen op 20 april 2026 met zaaknummer Z2026-00000218 voor het toevoegen niet-agrarische bedrijfsactiviteiten op de locatie Bommerigerweg 12, 6281BS Mechelen. De aanvraag is <text:span text:style-name="nadrukvet">ingetrokken </text:span>op 3 augustus 202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46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218</meta:user-defined>
    <meta:user-defined meta:name="DCTERMS.abstract">Betreft: ingetrokken aanvraag omgevingsvergunning op locatie Bommerigerweg 12, 6281BS Mechelen</meta:user-defined>
    <dc:language>nl</dc:language>
    <meta:user-defined meta:name="OVERHEIDop.locatietype/OVERHEIDop.gebiedsmarkering">Vlak</meta:user-defined>
    <meta:user-defined meta:name="DC.title">Kennisgeving ingetrokken aanvraag Omgevingsvergunning - snelservice, Bommerigerweg 12, 6281BS Mechel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50</meta:user-defined>
    <meta:user-defined meta:name="OVERHEIDop.GmbID/DC.identifier">gmb-2026-384650</meta:user-defined>
    <meta:user-defined meta:name="OVERHEIDop.versieInformatie"/>
  </office:meta>
</office:document-meta>
</file>