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Triangelhof 182, 1544 WZ Zaandijk - het vervangen van een schutt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8962 - het vervangen van een schutting op de locatie Triangelhof 182, 1544 WZ Zaandijk</text:p>
            <text:p text:style-name="common-al">Aanvraag ontvangen: 06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464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4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4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962</meta:user-defined>
    <dc:language>nl</dc:language>
    <meta:user-defined meta:name="OVERHEIDop.locatietype/OVERHEIDop.gebiedsmarkering">Punt</meta:user-defined>
    <meta:user-defined meta:name="DC.title">Aanvraag omgevingsvergunning - Triangelhof 182, 1544 WZ Zaandijk - het vervangen van een schuttin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44</meta:user-defined>
    <meta:user-defined meta:name="OVERHEIDop.GmbID/DC.identifier">gmb-2026-384644</meta:user-defined>
    <meta:user-defined meta:name="OVERHEIDop.versieInformatie"/>
  </office:meta>
</office:document-meta>
</file>