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0052a43e-83b3-4276-81fd-aa4bfe0120cb.png" manifest:media-type="image/x-eps"/>
  <manifest:file-entry manifest:full-path="Pictures/afb1395603297i74a3c9cf-5014-4805-be31-615c393036e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Orinoco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40</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Orinocodreef</text:span> (ter hoogte van de Japurádreef; wegvak tussen Venezueladreef en Japurá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0052a43e-83b3-4276-81fd-aa4bfe0120cb.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50mm" svg:height="98.5mm"><draw:image xlink:href="Pictures/afb1395603297i74a3c9cf-5014-4805-be31-615c393036ec.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63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3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3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Orinocodreef (ter hoogte van de Japurádreef; wegvak tussen Venezueladreef en Japurá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40</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Orinocodreef, Overvecht, Intrekken begin en einde 30 zone, Verkeersmaatregelen Gemeente Utrecht</meta:user-defined>
    <meta:user-defined meta:name="DCTERMS.W3CDTF/DCTERMS.available">2026-08-13</meta:user-defined>
    <meta:user-defined meta:name="OVERHEIDop.externeBijlage">bebordingsplan|exb-2026-28715</meta:user-defined>
    <meta:user-defined meta:name="DCTERMS.W3CDTF/OVERHEIDop.jaargang">2026</meta:user-defined>
    <meta:user-defined meta:name="OVERHEIDop.publicationIssue">384635</meta:user-defined>
    <meta:user-defined meta:name="OVERHEIDop.GmbID/DC.identifier">gmb-2026-384635</meta:user-defined>
    <meta:user-defined meta:name="OVERHEIDop.versieInformatie"/>
  </office:meta>
</office:document-meta>
</file>