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nging beslistermijn APV/Bijzondere wetten - Amersfoortseweg 27c, 3941EJ Doorn, Exploitatievergunning (RX2026-00001285, 1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beslistermijn met 6 weken verlengt voor de volgende aanvraag:</text:p>
            <text:p text:style-name="common-al">Amersfoortseweg 27c, 3941EJ Doorn, Exploitatievergunning (RX2026-00001285, 11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46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RX2026-00001285</meta:user-defined>
    <meta:user-defined meta:name="DCTERMS.abstract">Amersfoortseweg 27c, 3941EJ Doorn, Exploitatievergunning (RX2026-00001285, 11 augustus 2026)</meta:user-defined>
    <dc:language>nl</dc:language>
    <meta:user-defined meta:name="OVERHEIDop.locatietype/OVERHEIDop.gebiedsmarkering">Punt</meta:user-defined>
    <meta:user-defined meta:name="DC.title">Gemeente Utrechtse Heuvelrug, verlenging beslistermijn APV/Bijzondere wetten - Amersfoortseweg 27c, 3941EJ Doorn, Exploitatievergunning (RX2026-00001285, 11 augustus 2026)</meta:user-defined>
    <meta:user-defined meta:name="DCTERMS.W3CDTF/DCTERMS.available">2026-08-13</meta:user-defined>
    <meta:user-defined meta:name="DCTERMS.W3CDTF/OVERHEIDop.jaargang">2026</meta:user-defined>
    <meta:user-defined meta:name="OVERHEIDop.publicationIssue">384625</meta:user-defined>
    <meta:user-defined meta:name="OVERHEIDop.GmbID/DC.identifier">gmb-2026-384625</meta:user-defined>
    <meta:user-defined meta:name="OVERHEIDop.versieInformatie"/>
  </office:meta>
</office:document-meta>
</file>