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4ae31220-4fd7-4920-9395-72b21349936c.png" manifest:media-type="image/x-eps"/>
  <manifest:file-entry manifest:full-path="Pictures/afb165360134i90b8ea1e-de0b-41e7-baea-72cceba6b8b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Lahor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Lahoredreef</text:span> (ter hoogte van de Tigrisdreef; wegvak tussen Tigrisdreef en Teheran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4ae31220-4fd7-4920-9395-72b21349936c.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75.19999999999999mm"><draw:image xlink:href="Pictures/afb165360134i90b8ea1e-de0b-41e7-baea-72cceba6b8bd.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Lahoredreef (ter hoogte van de Tigrisdreef; wegvak tussen Tigrisdreef en Teheran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7</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Lahoredreef, Overvecht, Intrekken begin en einde 30 zone, Verkeersmaatregelen Gemeente Utrecht</meta:user-defined>
    <meta:user-defined meta:name="DCTERMS.W3CDTF/DCTERMS.available">2026-08-13</meta:user-defined>
    <meta:user-defined meta:name="OVERHEIDop.externeBijlage">bebordingsplan|exb-2026-28712</meta:user-defined>
    <meta:user-defined meta:name="DCTERMS.W3CDTF/OVERHEIDop.jaargang">2026</meta:user-defined>
    <meta:user-defined meta:name="OVERHEIDop.publicationIssue">384616</meta:user-defined>
    <meta:user-defined meta:name="OVERHEIDop.GmbID/DC.identifier">gmb-2026-384616</meta:user-defined>
    <meta:user-defined meta:name="OVERHEIDop.versieInformatie"/>
  </office:meta>
</office:document-meta>
</file>