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Anna Paulownalaan 24, 3818 GD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Anna Paulownalaan 24, 3818 GD Amersfoort</text:span>
          </text:p>
            <text:p text:style-name="common-al">De Gemeente Amersfoort heeft op 05-08-2026 een aanvraag voor een omgevingsvergunning ontvangen voor het kappen van een boom op het perceel Anna Paulownalaan 24, 3818 GD Amersfoort, met kenmerk CLZ-00039309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30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461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1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1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309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Anna Paulownalaan 24, 3818 GD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15</meta:user-defined>
    <meta:user-defined meta:name="OVERHEIDop.GmbID/DC.identifier">gmb-2026-384615</meta:user-defined>
    <meta:user-defined meta:name="OVERHEIDop.versieInformatie"/>
  </office:meta>
</office:document-meta>
</file>