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Veilig Thuis Noord Oost Gelderland</text:p>
      <text:section text:name="zakelijke-mededeling_id1-3-2" text:style-name="zakelijke-mededeling">
        <text:section text:name="zakelijke-mededeling-tekst_id1-3-2-1" text:style-name="zakelijke-mededeling-tekst">
          <text:section text:name="tekst_id1-3-2-1-1" text:style-name="tekst">
            <text:p text:style-name="common-al">Publicatiedatum: maandag 17 augustus 2026</text:p>
            <text:p text:style-name="common-al">Het college van burgemeester en wethouders van Apeldoorn maakt hierbij bekend dat hij voornemens is om een begrotingssubsidie van € 2.407.407,32 voor zijn regionale aandeel en € 1.432.255 voor zijn lokale aandeel voor kalenderjaar 2027 te verlenen aan Stichting Veilig Thuis Noord Oost Gelderland, ook bekend als Veilig Thuis NOG. De subsidie is bedoeld voor activiteiten gericht op het tegengaan van huiselijk geweld en kindermishandeling. Het gaat in ieder geval om de uitvoering van de wettelijke taken van Veilig Thuis zoals bedoeld in artikel 4.1.1 van de Wet maatschappelijke ondersteuning 2015 en het landelijk handelingsprotocol Veilig Thuis. Voor zover deze onderdeel uitmaken van de subsidieverlening, ziet de subsidie daarnaast op regionale aanvullende taken zoals het Tijdelijk Huisverbod, het meldpunt mensenhandel en jeugdprostitutie, voorlichting aan professionals en deelname aan casuïstiek- en ketensamenwerking.</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list text:style-name="id1-3-2-1-1-5">
              <text:list-item text:style-override="id1-3-2-1-1-5-1">
                <text:number>•</text:number>
                <text:p text:style-name="al">Gemeenten hebben vanuit de Wet maatschappelijke ondersteuning 2015 de verantwoordelijkheid om zorg te dragen voor de inrichting van een Veilig Thuis-organisatie. Veilig Thuis-organisaties zijn regionaal georganiseerd. Binnen hun werkgebied vormen zij het expertisecentrum voor de aanpak en het voorkomen van huiselijk geweld en kindermishandeling. De subsidie is bedoeld voor een organisatie die uitvoering geeft aan de wettelijke taken van Veilig Thuis zoals bedoeld in artikel 4.1.1 van de Wet maatschappelijke ondersteuning 2015 en het landelijke handelingsprotocol Veilig Thuis. Stichting Veilig Thuis Noord Oost Gelderland (hierna: Veilig Thuis NOG) is op 15 december 2016 opgericht voor de regio Noord- en Oost-Gelderland en vervult deze taak voor 22 gemeenten. Om die reden is zij de aangewezen organisatie voor de uitvoering van deze regionale Veilig Thuis-taken.</text:p>
              </text:list-item>
              <text:list-item text:style-override="id1-3-2-1-1-5-2">
                <text:number>•</text:number>
                <text:p text:style-name="al">De subsidie is bedoeld voor een organisatie die regionaal is ingericht als Veilig Thuis-organisatie en binnen haar werkgebied fungeert als advies- en meldpunt voor huiselijk geweld en kindermishandeling. Veilig Thuis NOG fungeert als advies- en meldpunt voor gevallen of vermoedens van huiselijk geweld en kindermishandeling. De organisatie neemt meldingen aan van burgers, professionals en politie, beoordeelt de veiligheid, geeft advies en ondersteuning, onderzoekt waar nodig en bewaakt via de radarfunctie of veiligheid tot stand komt en behouden blijft. Deze taken moeten worden uitgevoerd conform de Wmo 2015 en het landelijk handelingsprotocol. Het is niet aannemelijk dat een andere organisatie deze wettelijke taak, met dezelfde positie en continuïteit, binnen het regionale stelsel kan overnemen.</text:p>
              </text:list-item>
              <text:list-item text:style-override="id1-3-2-1-1-5-3">
                <text:number>•</text:number>
                <text:p text:style-name="al">De subsidie is bedoeld voor een organisatie die beschikt over de wettelijke bevoegdheden, werkprocessen en organisatorische waarborgen die noodzakelijk zijn voor het ontvangen van meldingen, het uitvoeren van onderzoeken, het beoordelen van veiligheidssituaties en het verwerken van gevoelige persoonsgegevens. Daarnaast is de subsidie bedoeld voor een organisatie die structureel samenwerkt met politie, lokale teams, hulpverleningsorganisaties, gecertificeerde instellingen, de Raad voor de Kinderbescherming, het Zorg- en Veiligheidshuis en andere partners binnen het veiligheids- en zorgdomein. Veilig Thuis NOG voldoet hieraan. De uitvoering van Veilig Thuis-taken vraagt om structurele samenwerking met lokale teams, politie, hulpverlenende instanties, gecertificeerde instellingen, de Raad voor de Kinderbescherming en het Zorg- en Veiligheidshuis. Veilig Thuis NOG beschikt over deze bestaande regionale ketenpositie en over de specialistische expertise die nodig is om acute en structurele veiligheid te beoordelen, risico’s te duiden en vervolgstappen in de keten te organiseren. Een andere organisatie beschikt niet over een vergelijkbare combinatie van wettelijke positie, regionale inbedding, expertise en ketensamenwerking. De aard van de werkzaamheden brengt mee dat zeer gevoelige persoonsgegevens worden verwerkt en gedeeld. Alleen een daartoe ingerichte Veilig Thuis-organisatie beschikt over de benodigde wettelijke grondslag, werkprocessen en waarborgen voor het verwerken van gegevens, het raadplegen van relevante historie en het delen van informatie met betrokken ketenpartners.</text:p>
              </text:list-item>
              <text:list-item text:style-override="id1-3-2-1-1-5-4">
                <text:number>•</text:number>
                <text:p text:style-name="al">De continuïteit van de uitvoering weegt zwaar. De vraag naar inzet van Veilig Thuis NOG is structureel gegroeid en de complexiteit van casuïstiek neemt toe. De begroting 2027 maakt zichtbaar dat de wettelijke opdracht, capaciteit, samenwerking en financiering nauw op elkaar moeten aansluiten om wachttijden terug te dringen en zicht op veiligheid te borgen. Overdracht van deze taak aan een andere partij zou leiden tot verlies van opgebouwde kennis, ketenrelaties en uitvoeringscontinuïteit, met risico’s voor kwetsbare inwoners.</text:p>
              </text:list-item>
            </text:list>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7">
              <text:list-item text:style-override="id1-3-2-1-1-7-1">
                <text:number>-</text:number>
                <text:p text:style-name="al">onderwerp: Reactie op voornemen begrotingssubsidie aan Stichting Veilig Thuis Noord Oost Gelderland;</text:p>
              </text:list-item>
              <text:list-item text:style-override="id1-3-2-1-1-7-2">
                <text:number>-</text:number>
                <text:p text:style-name="al">zaaknummer: 6302760 (lokaal) en 6302691 (regionaal);</text:p>
              </text:list-item>
              <text:list-item text:style-override="id1-3-2-1-1-7-3">
                <text:number>-</text:number>
                <text:p text:style-name="al">uw mailadres en telefoonnummer;</text:p>
              </text:list-item>
              <text:list-item text:style-override="id1-3-2-1-1-7-4">
                <text:number>-</text:number>
                <text:p text:style-name="al">een bijlage met onderbouwing waarom u van mening bent dat u in aanmerking komt voor deze subsidie en/of dat de criteria uit het voornemen niet objectief, toetsbaar of redelijk zijn;</text:p>
              </text:list-item>
              <text:list-item text:style-override="id1-3-2-1-1-7-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46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Veilig Thuis Noord Oost Gelderland</meta:user-defined>
    <meta:user-defined meta:name="DCTERMS.W3CDTF/DCTERMS.available">2026-08-17</meta:user-defined>
    <meta:user-defined meta:name="DCTERMS.W3CDTF/OVERHEIDop.jaargang">2026</meta:user-defined>
    <meta:user-defined meta:name="OVERHEIDop.publicationIssue">384614</meta:user-defined>
    <meta:user-defined meta:name="OVERHEIDop.GmbID/DC.identifier">gmb-2026-384614</meta:user-defined>
    <meta:user-defined meta:name="OVERHEIDop.versieInformatie"/>
  </office:meta>
</office:document-meta>
</file>