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5925a1b4-aa3f-420e-a8a3-87e9def33dd0.png" manifest:media-type="image/x-eps"/>
  <manifest:file-entry manifest:full-path="Pictures/afb507022666ied47c902-9c83-4e25-b46c-660b431497f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Koeweit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56</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Koeweitdreef</text:span> (ter hoogte van de Tigrisdreef; wegvak tussen Bagdaddreef en Tigris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5925a1b4-aa3f-420e-a8a3-87e9def33dd0.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20mm" svg:height="90.39999999999999mm"><draw:image xlink:href="Pictures/afb507022666ied47c902-9c83-4e25-b46c-660b431497f5.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60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0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0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Koeweitdreef (ter hoogte van de Tigrisdreef; wegvak tussen Bagdaddreef en Tigris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56</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Koeweitdreef, Overvecht, Intrekken begin en einde 30 zone, Verkeersmaatregelen Gemeente Utrecht</meta:user-defined>
    <meta:user-defined meta:name="DCTERMS.W3CDTF/DCTERMS.available">2026-08-13</meta:user-defined>
    <meta:user-defined meta:name="OVERHEIDop.externeBijlage">bebordingsplan|exb-2026-28711</meta:user-defined>
    <meta:user-defined meta:name="DCTERMS.W3CDTF/OVERHEIDop.jaargang">2026</meta:user-defined>
    <meta:user-defined meta:name="OVERHEIDop.publicationIssue">384601</meta:user-defined>
    <meta:user-defined meta:name="OVERHEIDop.GmbID/DC.identifier">gmb-2026-384601</meta:user-defined>
    <meta:user-defined meta:name="OVERHEIDop.versieInformatie"/>
  </office:meta>
</office:document-meta>
</file>