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Ysselsteynseweg 76, 5813BM Ysselstey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Ysselsteynseweg 76, 5813BM Ysselsteyn </text:span>- Omgevingsvergunning - het oprichten van een woonhuis - zaaknummer Z2026-00006249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/>
            <text:p text:style-name="common-al">Het besluit is verzonden op 11 augustus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8460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249</meta:user-defined>
    <meta:user-defined meta:name="DCTERMS.abstract">Betreft: Beschikking op aanvraag Omgevingsvergunning - Ysselsteynseweg 76, 5813BM Ysselsteyn</meta:user-defined>
    <dc:language>nl</dc:language>
    <meta:user-defined meta:name="OVERHEIDop.locatietype/OVERHEIDop.gebiedsmarkering">Vlak</meta:user-defined>
    <meta:user-defined meta:name="DC.title">Besluit - regulier - Omgevingsvergunning - Verleend - Ysselsteynseweg 76, 5813BM Ysselstey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00</meta:user-defined>
    <meta:user-defined meta:name="OVERHEIDop.GmbID/DC.identifier">gmb-2026-384600</meta:user-defined>
    <meta:user-defined meta:name="OVERHEIDop.versieInformatie"/>
  </office:meta>
</office:document-meta>
</file>