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kappen van een boom op het perceel Isseltseweg 155, 3812 RL Amersfoort, Verzoeklocatie 202608050096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kappen van een boom op het perceel Isseltseweg 155, 3812 RL Amersfoort, Verzoeklocatie 2026080500963</text:span>
          </text:p>
            <text:p text:style-name="common-al">De Gemeente Amersfoort heeft op 05-08-2026 een aanvraag voor een omgevingsvergunning ontvangen voor het kappen van een boom op het perceel Isseltseweg 155, 3812 RL Amersfoort, Verzoeklocatie 2026080500963, met kenmerk CLZ-00039314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30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459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9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9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39314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omgevingsvergunning voor het kappen van een boom op het perceel Isseltseweg 155, 3812 RL Amersfoort, Verzoeklocatie 2026080500963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598</meta:user-defined>
    <meta:user-defined meta:name="OVERHEIDop.GmbID/DC.identifier">gmb-2026-384598</meta:user-defined>
    <meta:user-defined meta:name="OVERHEIDop.versieInformatie"/>
  </office:meta>
</office:document-meta>
</file>