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 STATIONSSTRAAT 30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Stationsstraat 30, 5261 VB Vught, Bijeenkomst verplaatsing stationsgebouw in oktober 2026, Z26 - 311241</text:p>
            <text:p text:style-name="tussenkopcur">De aanvraag voor de vergunning is ingekomen 30 juli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45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INGEKOMEN AANVRAAG EVENEMENTENVERGUNNING – STATIONSSTRAAT 30 VUG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95</meta:user-defined>
    <meta:user-defined meta:name="OVERHEIDop.GmbID/DC.identifier">gmb-2026-384595</meta:user-defined>
    <meta:user-defined meta:name="OVERHEIDop.versieInformatie"/>
  </office:meta>
</office:document-meta>
</file>