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oop Schweitzerstrjitte 33, 8581 KK Elahuizen: aanvraag omgevingsvergunning voor het plaatsen van 2 dakkapellen. (Z.91023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8-2026 is een omgevingsvergunning aangevraagd voor deze locatie. De aanvraag omvat het plaatsen van 2 dakkapellen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45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0237</meta:user-defined>
    <dc:language>nl</dc:language>
    <meta:user-defined meta:name="OVERHEIDop.locatietype/OVERHEIDop.gebiedsmarkering">Punt</meta:user-defined>
    <meta:user-defined meta:name="DC.title">Joop Schweitzerstrjitte 33, 8581 KK Elahuizen: aanvraag omgevingsvergunning voor het plaatsen van 2 dakkapellen. (Z.910237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91</meta:user-defined>
    <meta:user-defined meta:name="OVERHEIDop.GmbID/DC.identifier">gmb-2026-384591</meta:user-defined>
    <meta:user-defined meta:name="OVERHEIDop.versieInformatie"/>
  </office:meta>
</office:document-meta>
</file>