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een kampeerontheffing voor kamperen buiten een kampeerterrein d.d. 20-08-2026 tot en met 23-08-2026  tijdens het Middeleeuws Weekend Kasteel Well op het perceel S. nr. 567 (nabij Kasteellaan 20 in Well 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ergen L. maakt het volgende bekend:</text:p>
            <text:p text:style-name="common-al">· Onderwerp: Kampeerontheffing voor kamperen buiten een kampeerterrein voor het evenement 'Middeleeuws Weekend Well d.d. 20-08-2026 t/m 23-08-2026</text:p>
            <text:p text:style-name="common-al">· Besluitdatum: 10 augustus 2026</text:p>
            <text:p text:style-name="common-al">· Locatie: Kasteellaan 20, 5855AE Well L</text:p>
            <text:p text:style-name="common-al">· Zaaknummer: Z2026-00000721</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het college van burgemeester en wethouders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45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721</meta:user-defined>
    <meta:user-defined meta:name="DCTERMS.abstract">Betreft: Kampeerontheffing (Fysieke Leefomgeving) verleend voor overnachting buiten een kampeerterrein  d.d. 20-08-2026 tot en met 23-08-2026 tijdens het Middeleeuws Weekend Kasteel Well op het perceel S. nr. 567 (nabij Kasteellaan 20 in Well L.)</meta:user-defined>
    <dc:language>nl</dc:language>
    <meta:user-defined meta:name="OVERHEIDop.locatietype/OVERHEIDop.gebiedsmarkering">Punt</meta:user-defined>
    <meta:user-defined meta:name="DC.title">Besluit op aanvraag voor een kampeerontheffing voor kamperen buiten een kampeerterrein d.d. 20-08-2026 tot en met 23-08-2026  tijdens het Middeleeuws Weekend Kasteel Well op het perceel S. nr. 567 (nabij Kasteellaan 20 in Well L.)</meta:user-defined>
    <meta:user-defined meta:name="DCTERMS.W3CDTF/DCTERMS.available">2026-08-13</meta:user-defined>
    <meta:user-defined meta:name="DCTERMS.W3CDTF/OVERHEIDop.jaargang">2026</meta:user-defined>
    <meta:user-defined meta:name="OVERHEIDop.publicationIssue">384590</meta:user-defined>
    <meta:user-defined meta:name="OVERHEIDop.GmbID/DC.identifier">gmb-2026-384590</meta:user-defined>
    <meta:user-defined meta:name="OVERHEIDop.versieInformatie"/>
  </office:meta>
</office:document-meta>
</file>