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8f341885-9403-4ac1-a268-d82b9de339d9.png" manifest:media-type="image/x-eps"/>
  <manifest:file-entry manifest:full-path="Pictures/afb2021694896ie6f50cf4-cee5-40dc-9fc7-756ed4f7424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Keny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Kenyadreef</text:span> (ter hoogte van de Nijldreef; wegvak tussen Nijldreef en Ramse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8f341885-9403-4ac1-a268-d82b9de339d9.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72.30000000000001mm"><draw:image xlink:href="Pictures/afb2021694896ie6f50cf4-cee5-40dc-9fc7-756ed4f74249.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5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Kenyadreef (ter hoogte van de Nijldreef; wegvak tussen Nijldreef en Ramse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Kenyadreef, Overvecht, Intrekken begin en einde 30 zone, Verkeersmaatregelen Gemeente Utrecht</meta:user-defined>
    <meta:user-defined meta:name="DCTERMS.W3CDTF/DCTERMS.available">2026-08-13</meta:user-defined>
    <meta:user-defined meta:name="OVERHEIDop.externeBijlage">bebordingsplan|exb-2026-28710</meta:user-defined>
    <meta:user-defined meta:name="DCTERMS.W3CDTF/OVERHEIDop.jaargang">2026</meta:user-defined>
    <meta:user-defined meta:name="OVERHEIDop.publicationIssue">384588</meta:user-defined>
    <meta:user-defined meta:name="OVERHEIDop.GmbID/DC.identifier">gmb-2026-384588</meta:user-defined>
    <meta:user-defined meta:name="OVERHEIDop.versieInformatie"/>
  </office:meta>
</office:document-meta>
</file>