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373c5333-3028-43bd-9acb-da886d7faea9.png" manifest:media-type="image/x-eps"/>
  <manifest:file-entry manifest:full-path="Pictures/afb1388762028i1695c803-c318-4647-9fce-aa06fb7114c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Japurá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Japurádreef (ter hoogte van de Sabadreef; wegvak tussen Japurádreef 7 en Saba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373c5333-3028-43bd-9acb-da886d7faea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88mm"><draw:image xlink:href="Pictures/afb1388762028i1695c803-c318-4647-9fce-aa06fb7114c5.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5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Japurádreef (ter hoogte van de Sabadreef; wegvak tussen Japurádreef 7 en Saba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4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Japurádreef, Overvecht, Intrekken begin en einde 30 zone, Verkeersmaatregelen Gemeente Utrecht</meta:user-defined>
    <meta:user-defined meta:name="DCTERMS.W3CDTF/DCTERMS.available">2026-08-13</meta:user-defined>
    <meta:user-defined meta:name="OVERHEIDop.externeBijlage">bebordingsplan|exb-2026-28709</meta:user-defined>
    <meta:user-defined meta:name="DCTERMS.W3CDTF/OVERHEIDop.jaargang">2026</meta:user-defined>
    <meta:user-defined meta:name="OVERHEIDop.publicationIssue">384571</meta:user-defined>
    <meta:user-defined meta:name="OVERHEIDop.GmbID/DC.identifier">gmb-2026-384571</meta:user-defined>
    <meta:user-defined meta:name="OVERHEIDop.versieInformatie"/>
  </office:meta>
</office:document-meta>
</file>