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 10 jarig bestaan bedrijf 22 augustus 2026, Nieuwstraat 4, 7101CZ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 10 jarig bestaan bedrijf 22 augustus 2026 aan Nieuwstraat 4, 7101CZ Winterswijk</text:span>
          </text:p>
            <text:p text:style-name="common-al">De gemeente Winterswijk heeft per 11 augustus 2026 een ontheffing verleend. De gemeente Winterswijk geeft hiermee toestemming voor een ontheffing geluid voor het 10 jarig bestaan van een bedrijf op 22 augustus 2026 aan Nieuwstraat 4, 7101CZ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2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 </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45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19</meta:user-defined>
    <meta:user-defined meta:name="DCTERMS.abstract">Betreft: beschikking op aanvraag op locatie Nieuwstraat 4, 7101CZ Winterswijk</meta:user-defined>
    <dc:language>nl</dc:language>
    <meta:user-defined meta:name="OVERHEIDop.locatietype/OVERHEIDop.gebiedsmarkering">Punt</meta:user-defined>
    <meta:user-defined meta:name="DC.title">Kennisgeving besluit op ontheffing geluid 10 jarig bestaan bedrijf 22 augustus 2026, Nieuwstraat 4, 7101CZ Winterswijk</meta:user-defined>
    <meta:user-defined meta:name="DCTERMS.W3CDTF/DCTERMS.available">2026-08-13</meta:user-defined>
    <meta:user-defined meta:name="DCTERMS.W3CDTF/OVERHEIDop.jaargang">2026</meta:user-defined>
    <meta:user-defined meta:name="OVERHEIDop.publicationIssue">384567</meta:user-defined>
    <meta:user-defined meta:name="OVERHEIDop.GmbID/DC.identifier">gmb-2026-384567</meta:user-defined>
    <meta:user-defined meta:name="OVERHEIDop.versieInformatie"/>
  </office:meta>
</office:document-meta>
</file>