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voor het realiseren van een gevelwijziging en het uitbreiden van de overkapping aan de Djerreblom 3, 9001 WZ Grou (OV-2026-03624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geweigerd. De vergunning is aangevraagd voor het realiseren van een gevelwijziging en het uitbreiden van de overkapping aan de Djerreblom 3, 9001 WZ Grou. Bij ons geregistreerd onder kenmerk: OV-2026-036240. De verzenddatum van de geweigerde omgevingsvergunning is 11-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Heeft u vragen over de geweigerde aanvraag?</text:span>
          </text:p>
            <text:p text:style-name="common-al">U kunt de geweigerde aanvraag bekijken en hierover vragen stellen. Hiervoor kunt u een email sturen naar vergunningen@leeuwarden.nl of bellen naar het telefoonnummer 14058.</text:p>
            <text:p text:style-name="common-al">
            
          </text:p>
            <text:p text:style-name="common-al">
            <text:span text:style-name="nadrukvet">Bent u het niet eens met de geweigerde vergunning? </text:span>
          </text:p>
            <text:p text:style-name="common-al">U kunt de gemeente Leeuwarden tot 6 weken na de dag van verzending (zie achter 'verzenddatum') laten weten dat u het niet eens bent met de geweigerde vergunning. Dit heet bezwaar maken. U kunt bezwaar maken als de geweiger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45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240</meta:user-defined>
    <dc:language>nl</dc:language>
    <meta:user-defined meta:name="OVERHEIDop.locatietype/OVERHEIDop.gebiedsmarkering">Punt</meta:user-defined>
    <meta:user-defined meta:name="DC.title">Geweigerde omgevingsvergunning voor het realiseren van een gevelwijziging en het uitbreiden van de overkapping aan de Djerreblom 3, 9001 WZ Grou (OV-2026-036240)</meta:user-defined>
    <meta:user-defined meta:name="DCTERMS.W3CDTF/DCTERMS.available">2026-08-13</meta:user-defined>
    <meta:user-defined meta:name="DCTERMS.W3CDTF/OVERHEIDop.jaargang">2026</meta:user-defined>
    <meta:user-defined meta:name="OVERHEIDop.publicationIssue">384554</meta:user-defined>
    <meta:user-defined meta:name="OVERHEIDop.GmbID/DC.identifier">gmb-2026-384554</meta:user-defined>
    <meta:user-defined meta:name="OVERHEIDop.versieInformatie"/>
  </office:meta>
</office:document-meta>
</file>