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pot tbv werkzaamheden merenwijk locatie 1, Gooimeerlaan 3 2316J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617</text:p>
            <text:p text:style-name="common-al">
            <text:span text:style-name="nadrukvet">Ingekomen:</text:span> 11-08-2026</text:p>
            <text:p text:style-name="common-al">
            <text:span text:style-name="nadrukvet">Locatie:</text:span> Gooimeerlaan 3 2316JZ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617" xlink:type="simple">publicatiesomgevingsvergunningen@leiden.nl</text:a> de volgende gegevens:</text:p>
            <text:p text:style-name="common-al">-het kenmerk van de aanvraag: Z/26/402661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45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617</meta:user-defined>
    <meta:user-defined meta:name="DCTERMS.abstract">depot tbv werkzaamheden merenwijk locatie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depot tbv werkzaamheden merenwijk locatie 1, Gooimeerlaan 3 2316JZ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25_Samenvatting 000|exb-2026-28707</meta:user-defined>
    <meta:user-defined meta:name="OVERHEIDop.publicationIssue">384545</meta:user-defined>
    <meta:user-defined meta:name="OVERHEIDop.GmbID/DC.identifier">gmb-2026-384545</meta:user-defined>
    <meta:user-defined meta:name="OVERHEIDop.versieInformatie"/>
  </office:meta>
</office:document-meta>
</file>