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Jachtlaan, Driebergen-Rijsenburg, Evenementenvergunning buurtfeest op 26 september  (RX2026-00001998, 1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Jachtlaan, Driebergen-Rijsenburg, Evenementenvergunning buurtfeest op 26 september  (RX2026-00001998, 10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45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1998</meta:user-defined>
    <meta:user-defined meta:name="DCTERMS.abstract">Jachtlaan, Driebergen-Rijsenburg, Evenementenvergunning buurtfeest op 26 september  (RX2026-00001998, 10 augustus 2026)</meta:user-defined>
    <dc:language>nl</dc:language>
    <meta:user-defined meta:name="OVERHEIDop.locatietype/OVERHEIDop.gebiedsmarkering">Lijn</meta:user-defined>
    <meta:user-defined meta:name="DC.title">Gemeente Utrechtse Heuvelrug, ingediende aanvraag APV/Bijzondere wetten - Jachtlaan, Driebergen-Rijsenburg, Evenementenvergunning buurtfeest op 26 september  (RX2026-00001998, 10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31</meta:user-defined>
    <meta:user-defined meta:name="OVERHEIDop.GmbID/DC.identifier">gmb-2026-384531</meta:user-defined>
    <meta:user-defined meta:name="OVERHEIDop.versieInformatie"/>
  </office:meta>
</office:document-meta>
</file>