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Groenstrook Boslaan 30 - Boslaan 36, 3958GZ Amerongen, Evenementenvergunning straatfeest op 29 augustus (RX2026-00001993, 8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Groenstrook Boslaan 30 - Boslaan 36, 3958GZ Amerongen, Evenementenvergunning straatfeest op 29 augustus (RX2026-00001993, 8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45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RX2026-00001993</meta:user-defined>
    <meta:user-defined meta:name="DCTERMS.abstract">Groenstrook Boslaan 30 - Boslaan 36, 3958GZ Amerongen, Evenementenvergunning straatfeest op 29 augustus (RX2026-00001993, 8 augustus 2026)</meta:user-defined>
    <dc:language>nl</dc:language>
    <meta:user-defined meta:name="OVERHEIDop.locatietype/OVERHEIDop.gebiedsmarkering">Lijn</meta:user-defined>
    <meta:user-defined meta:name="DC.title">Gemeente Utrechtse Heuvelrug, ingediende aanvraag APV/Bijzondere wetten - Groenstrook Boslaan 30 - Boslaan 36, 3958GZ Amerongen, Evenementenvergunning straatfeest op 29 augustus (RX2026-00001993, 8 augustus 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30</meta:user-defined>
    <meta:user-defined meta:name="OVERHEIDop.GmbID/DC.identifier">gmb-2026-384530</meta:user-defined>
    <meta:user-defined meta:name="OVERHEIDop.versieInformatie"/>
  </office:meta>
</office:document-meta>
</file>