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Oude Rijksstraatweg, Doorn, Ontheffing art. 35 Alcoholwet tijdens jaarfeest en bingo op 5 september (RX2026-00001999, 10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aanvraag voor een vergunning op grond van de APV/Bijzondere wetten heeft ontvangen:</text:p>
            <text:p text:style-name="common-al">Oude Rijksstraatweg, Doorn, Ontheffing art. 35 Alcoholwet tijdens jaarfeest en bingo op 5 september (RX2026-00001999, 10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8452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RX2026-00001999</meta:user-defined>
    <meta:user-defined meta:name="DCTERMS.abstract">Oude Rijksstraatweg, Doorn, Ontheffing art. 35 Alcoholwet tijdens jaarfeest en bingo op 5 september (RX2026-00001999, 10 augustus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Oude Rijksstraatweg, Doorn, Ontheffing art. 35 Alcoholwet tijdens jaarfeest en bingo op 5 september (RX2026-00001999, 10 augustus 2026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27</meta:user-defined>
    <meta:user-defined meta:name="OVERHEIDop.GmbID/DC.identifier">gmb-2026-384527</meta:user-defined>
    <meta:user-defined meta:name="OVERHEIDop.versieInformatie"/>
  </office:meta>
</office:document-meta>
</file>