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Bijenlaan 50, 3956GX Leersum, Ontheffing aanleg gehandicaptenparkeerplaats op kenteken (RX2026-00001994, 1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Bijenlaan 50, 3956GX Leersum, Ontheffing aanleg gehandicaptenparkeerplaats op kenteken (RX2026-00001994, 10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45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994</meta:user-defined>
    <meta:user-defined meta:name="DCTERMS.abstract">Bijenlaan 50, 3956GX Leersum, Ontheffing aanleg gehandicaptenparkeerplaats op kenteken (RX2026-00001994, 10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Bijenlaan 50, 3956GX Leersum, Ontheffing aanleg gehandicaptenparkeerplaats op kenteken (RX2026-00001994, 10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3</meta:user-defined>
    <meta:user-defined meta:name="OVERHEIDop.GmbID/DC.identifier">gmb-2026-384523</meta:user-defined>
    <meta:user-defined meta:name="OVERHEIDop.versieInformatie"/>
  </office:meta>
</office:document-meta>
</file>