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vergroten van een doorbraak van een draagmuur in de woning, Kruiszwin 5420 1788RV Julianadorp</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
				Kruiszwin 5420 1788RV Julianadorp, vergroten van een doorbraak van een draagmuur in de woning
				</text:p>
            <text:p text:style-name="common-al">Verzenddatum: </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452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2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2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112</meta:user-defined>
    <meta:user-defined meta:name="DCTERMS.abstract">vergroten van een doorbraak van een draagmuur i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vergroten van een doorbraak van een draagmuur in de woning, Kruiszwin 5420 1788RV Julianadorp</meta:user-defined>
    <meta:user-defined meta:name="DCTERMS.W3CDTF/DCTERMS.available">2026-08-13</meta:user-defined>
    <meta:user-defined meta:name="DCTERMS.W3CDTF/OVERHEIDop.jaargang">2026</meta:user-defined>
    <meta:user-defined meta:name="OVERHEIDop.publicationIssue">384522</meta:user-defined>
    <meta:user-defined meta:name="OVERHEIDop.GmbID/DC.identifier">gmb-2026-384522</meta:user-defined>
    <meta:user-defined meta:name="OVERHEIDop.versieInformatie"/>
  </office:meta>
</office:document-meta>
</file>