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woning nabij Burgemeester H. Blokstraat tussen 36a en 36b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woning nabij Burgemeester H. Blokstraat tussen 36a en 36b Almkerk (195915592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6-08-2026. De gemeente neemt daarover waarschijnlijk voor 01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45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959155924</meta:user-defined>
    <meta:user-defined meta:name="DCTERMS.abstract">het bouwen van een woning</meta:user-defined>
    <dc:language>nl</dc:language>
    <meta:user-defined meta:name="OVERHEIDop.locatietype/OVERHEIDop.gebiedsmarkering">Vlak</meta:user-defined>
    <meta:user-defined meta:name="DC.title">Gemeente Altena - Aanvraag vergunning voor het bouwen van een woning nabij Burgemeester H. Blokstraat tussen 36a en 36b Almker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18</meta:user-defined>
    <meta:user-defined meta:name="OVERHEIDop.GmbID/DC.identifier">gmb-2026-384518</meta:user-defined>
    <meta:user-defined meta:name="OVERHEIDop.versieInformatie"/>
  </office:meta>
</office:document-meta>
</file>