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graven in bodem met een kwaliteit boven de interventiewaarde bodemkwaliteit op de locatie Natuursteenweg 10 te Hendrik-Ido-Ambacht zaaknummer 9003669499</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melding op grond van het Besluit activiteiten leefomgeving (Bal) en/of Omgevingsplan ontvangen. De melding is gedaan voor het graven in bodem met een kwaliteit boven de interventiewaarde bodemkwaliteit op de locatie Natuursteenweg10 te Hendrik-Ido-Amba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8451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1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1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Hendrik-Ido-Ambacht</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graven in bodem met een kwaliteit boven de interventiewaarde bodemkwaliteit op de locatie Natuursteenweg 10 te Hendrik-Ido-Ambacht zaaknummer 9003669499</meta:user-defined>
    <meta:user-defined meta:name="DCTERMS.W3CDTF/DCTERMS.available">2026-08-13</meta:user-defined>
    <meta:user-defined meta:name="DCTERMS.W3CDTF/OVERHEIDop.jaargang">2026</meta:user-defined>
    <meta:user-defined meta:name="OVERHEIDop.publicationIssue">384517</meta:user-defined>
    <meta:user-defined meta:name="OVERHEIDop.GmbID/DC.identifier">gmb-2026-384517</meta:user-defined>
    <meta:user-defined meta:name="OVERHEIDop.versieInformatie"/>
  </office:meta>
</office:document-meta>
</file>