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A4 hm. 41-43 nabij Stompwijkseweg 7 te Leidsch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Leidschendam-Voorburg kennis van de ontvangst op 5 augustus 2026 van een melding zoals bedoeld in hoofdstuk 4 van het Besluit activiteiten leefomgeving (Bal). De melding betreft het toepassen van 500 m³ grond op of in de landbodem t.b.v. het maken van een uitrit aan de A4 voor het Warmtelinq project. De locatie betreft <text:span text:style-name="nadrukvet">A4 hm. 41-43 nabij Stompwijkseweg 7 te Leidschendam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9573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45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eidschendam-Voor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500 m³ grond op of in de landbodem t.b.v. het maken van een uitrit aan de A4 voor het Warmtelinq project.</meta:user-defined>
    <dc:language>nl</dc:language>
    <meta:user-defined meta:name="OVERHEIDop.locatietype/OVERHEIDop.gebiedsmarkering">Vlak</meta:user-defined>
    <meta:user-defined meta:name="DC.title">Kennisgeving melding milieubelastende activiteit(en), A4 hm. 41-43 nabij Stompwijkseweg 7 te Leidschen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13</meta:user-defined>
    <meta:user-defined meta:name="OVERHEIDop.GmbID/DC.identifier">gmb-2026-384513</meta:user-defined>
    <meta:user-defined meta:name="OVERHEIDop.versieInformatie"/>
  </office:meta>
</office:document-meta>
</file>