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ontheffing voor gebruik van gemeentegrond voor afvalcontainers, bouwkeet, bouwmateriaal 17-08 t/m 18-12-2026 op de locatie Pennekrogtje 14 hippolytushoef, zaaknummer Z-633731</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ontheffing voor gebruik van gemeentegrond ontvangen. De aanvraag is voor afvalcontainers, bouwkeet, bouwmateriaal 17-08 t/m 18-12-2026 op de locatie Pennekrogtje 14 hippolytushoef.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29 sept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45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Aanvraag voor ontheffing voor gebruik van gemeentegrond voor afvalcontainers, bouwkeet, bouwmateriaal 17-08 t/m 18-12-2026 op de locatie Pennekrogtje 14 hippolytushoef, zaaknummer Z-633731</meta:user-defined>
    <meta:user-defined meta:name="DCTERMS.W3CDTF/DCTERMS.available">2026-08-13</meta:user-defined>
    <meta:user-defined meta:name="DCTERMS.W3CDTF/OVERHEIDop.jaargang">2026</meta:user-defined>
    <meta:user-defined meta:name="OVERHEIDop.publicationIssue">384500</meta:user-defined>
    <meta:user-defined meta:name="OVERHEIDop.GmbID/DC.identifier">gmb-2026-384500</meta:user-defined>
    <meta:user-defined meta:name="OVERHEIDop.versieInformatie"/>
  </office:meta>
</office:document-meta>
</file>