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565f113b-11e4-45e4-a974-509f874fbfa9.png" manifest:media-type="image/x-eps"/>
  <manifest:file-entry manifest:full-path="Pictures/afb1923284996ibdbacc4e-365c-467d-afb0-4cb1fed3dbf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Indu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Indusdreef</text:span> (ter hoogte van de Tigrisdreef; wegvak tussen Minaretdreef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565f113b-11e4-45e4-a974-509f874fbfa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86.8mm"><draw:image xlink:href="Pictures/afb1923284996ibdbacc4e-365c-467d-afb0-4cb1fed3dbfd.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Indusdreef (ter hoogte van de Tigrisdreef; wegvak tussen Minaretdreef en Tigr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Indusdreef, Overvecht, Intrekken begin en einde 30 zone, Verkeersmaatregelen Gemeente Utrecht</meta:user-defined>
    <meta:user-defined meta:name="DCTERMS.W3CDTF/DCTERMS.available">2026-08-13</meta:user-defined>
    <meta:user-defined meta:name="OVERHEIDop.externeBijlage">bebordingsplan|exb-2026-28704</meta:user-defined>
    <meta:user-defined meta:name="DCTERMS.W3CDTF/OVERHEIDop.jaargang">2026</meta:user-defined>
    <meta:user-defined meta:name="OVERHEIDop.publicationIssue">384495</meta:user-defined>
    <meta:user-defined meta:name="OVERHEIDop.GmbID/DC.identifier">gmb-2026-384495</meta:user-defined>
    <meta:user-defined meta:name="OVERHEIDop.versieInformatie"/>
  </office:meta>
</office:document-meta>
</file>