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vrijstaande woning - 5B3C-VH4209, Blauwborstlaan 12 (5B3C-VH420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60373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6 juni 2026</text:p>
            <text:p text:style-name="common-al">
            <text:span text:style-name="nadrukvet">Omschrijving:</text:span> het bouwen van een vrijstaande woning</text:p>
            <text:p text:style-name="last-al">
            <text:span text:style-name="nadrukvet">Locatie:</text:span> 5B3C-VH4209, Blauwborstlaan 12 (5B3C-VH4209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44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737</meta:user-defined>
    <meta:user-defined meta:name="DCTERMS.abstract">Gemeente Almere - verlenging beslistermijn aanvraag omgevingsvergunning - het bouwen van een vrijstaande woning - 5B3C-VH4209, Blauwborstlaan 12 (5B3C-VH4209)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vrijstaande woning - 5B3C-VH4209, Blauwborstlaan 12 (5B3C-VH4209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93</meta:user-defined>
    <meta:user-defined meta:name="OVERHEIDop.GmbID/DC.identifier">gmb-2026-384493</meta:user-defined>
    <meta:user-defined meta:name="OVERHEIDop.versieInformatie"/>
  </office:meta>
</office:document-meta>
</file>