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c24229a0-c6ec-43de-81ce-1f592da92d02.png" manifest:media-type="image/x-eps"/>
  <manifest:file-entry manifest:full-path="Pictures/afb982859572ifb5f20cf-3fd4-49de-b8fe-3e2b95513be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Inca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29</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Incadreef</text:span> (ter hoogte van de Japurádreef; wegvak tussen Santa Cruzdreef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c24229a0-c6ec-43de-81ce-1f592da92d02.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0mm" svg:height="101.19999999999999mm"><draw:image xlink:href="Pictures/afb982859572ifb5f20cf-3fd4-49de-b8fe-3e2b95513bec.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48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Incadreef (ter hoogte van de Japurádreef; wegvak tussen Santa Cruzdreef en Japurá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29</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Incadreef, Overvecht, Intrekken begin en einde 30 zone, Verkeersmaatregelen Gemeente Utrecht</meta:user-defined>
    <meta:user-defined meta:name="DCTERMS.W3CDTF/DCTERMS.available">2026-08-13</meta:user-defined>
    <meta:user-defined meta:name="OVERHEIDop.externeBijlage">bebordingsplan|exb-2026-28703</meta:user-defined>
    <meta:user-defined meta:name="DCTERMS.W3CDTF/OVERHEIDop.jaargang">2026</meta:user-defined>
    <meta:user-defined meta:name="OVERHEIDop.publicationIssue">384481</meta:user-defined>
    <meta:user-defined meta:name="OVERHEIDop.GmbID/DC.identifier">gmb-2026-384481</meta:user-defined>
    <meta:user-defined meta:name="OVERHEIDop.versieInformatie"/>
  </office:meta>
</office:document-meta>
</file>