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Marcus Buschstraat 90, 9934GN Delfzij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0 augustus 2026 heeft de gemeente Eemsdelta een aanvraag ontvangen voor het realiseren van een oprit op de locatie Marcus Buschstraat 90, 9934GN Delfzijl.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84478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47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47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ems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004082</meta:user-defined>
    <meta:user-defined meta:name="DCTERMS.abstract">10 augustus 2026 voor het realiseren van een oprit op de locatie Marcus Buschstraat 90, 9934GN Delfzijl.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ontvangst aanvraag omgevingsvergunning Marcus Buschstraat 90, 9934GN Delfzijl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4478</meta:user-defined>
    <meta:user-defined meta:name="OVERHEIDop.GmbID/DC.identifier">gmb-2026-384478</meta:user-defined>
    <meta:user-defined meta:name="OVERHEIDop.versieInformatie"/>
  </office:meta>
</office:document-meta>
</file>