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erleend op grond van de Alcoholwet, Rankplein, Hoofdstraat en omgeving te De Lier</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ontheffing heeft verleend op 11 augustus 2026.</text:p>
            <text:p text:style-name="common-al">
            <text:span text:style-name="nadrukvet">Dossiernummer: </text:span>Z2026-00003986</text:p>
            <text:p text:style-name="common-al">
            <text:span text:style-name="nadrukvet">Omschrijving: </text:span>Ontheffing art. 35 Alcoholwet t.b.v. ALS (15 aug) en Bradelier (18 tm 22 aug)</text:p>
            <text:p text:style-name="common-al">
            <text:span text:style-name="nadrukvet">Locatie: </text:span>Rankplein, Hoofdstraat en omgeving te De Lier</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11 augustus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447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7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7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3986</meta:user-defined>
    <meta:user-defined meta:name="DCTERMS.abstract">Rankplein, Hoofdstraat en omgeving te De Lier</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Ontheffing verleend op grond van de Alcoholwet, Rankplein, Hoofdstraat en omgeving te De Lier</meta:user-defined>
    <meta:user-defined meta:name="DCTERMS.W3CDTF/DCTERMS.available">2026-08-13</meta:user-defined>
    <meta:user-defined meta:name="DCTERMS.W3CDTF/OVERHEIDop.jaargang">2026</meta:user-defined>
    <meta:user-defined meta:name="OVERHEIDop.publicationIssue">384476</meta:user-defined>
    <meta:user-defined meta:name="OVERHEIDop.GmbID/DC.identifier">gmb-2026-384476</meta:user-defined>
    <meta:user-defined meta:name="OVERHEIDop.versieInformatie"/>
  </office:meta>
</office:document-meta>
</file>