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Vossenweg 12, 3941GT Doorn, aanpassen/vervangen voorgevel kozijnen incl. buitendeur (RX2026-00002001, 1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Vossenweg 12, 3941GT Doorn, aanpassen/vervangen voorgevel kozijnen incl. buitendeur (RX2026-00002001, 10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44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01</meta:user-defined>
    <meta:user-defined meta:name="DCTERMS.abstract">Vossenweg 12, 3941GT Doorn, aanpassen/vervangen voorgevel kozijnen incl. buitendeur (RX2026-00002001, 10 augustus 2026)</meta:user-defined>
    <dc:language>nl</dc:language>
    <meta:user-defined meta:name="OVERHEIDop.locatietype/OVERHEIDop.gebiedsmarkering">Vlak</meta:user-defined>
    <meta:user-defined meta:name="DC.title">Gemeente Utrechtse Heuvelrug, ingediende aanvraag omgevingsvergunning - Vossenweg 12, 3941GT Doorn, aanpassen/vervangen voorgevel kozijnen incl. buitendeur (RX2026-00002001, 10 augustus 2026)</meta:user-defined>
    <meta:user-defined meta:name="DCTERMS.W3CDTF/DCTERMS.available">2026-08-13</meta:user-defined>
    <meta:user-defined meta:name="DCTERMS.W3CDTF/OVERHEIDop.jaargang">2026</meta:user-defined>
    <meta:user-defined meta:name="OVERHEIDop.publicationIssue">384475</meta:user-defined>
    <meta:user-defined meta:name="OVERHEIDop.GmbID/DC.identifier">gmb-2026-384475</meta:user-defined>
    <meta:user-defined meta:name="OVERHEIDop.versieInformatie"/>
  </office:meta>
</office:document-meta>
</file>