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plaatsen van een losbunker, Roermondstraat 10 7418CP Deventer, [Deventer C 2230] Deventer C 22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6-08-2026</text:p>
            <text:p text:style-name="common-al">
            <text:span text:style-name="nadrukvet">Locatie:</text:span> Roermondstraat 10 7418CP Deventer, [Deventer C 2230] Deventer C 2230</text:p>
            <text:p text:style-name="common-al">
            <text:span text:style-name="nadrukvet">Zaakomschrijving:</text:span> het verplaatsen van een losbunker</text:p>
            <text:p text:style-name="common-al">
            <text:span text:style-name="nadrukvet">Zaaknummer:</text:span> Z2026-00007352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352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35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447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352</meta:user-defined>
    <meta:user-defined meta:name="DCTERMS.abstract">het verplaatsen van een losbunk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verplaatsen van een losbunker, Roermondstraat 10 7418CP Deventer, [Deventer C 2230] Deventer C 2230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71</meta:user-defined>
    <meta:user-defined meta:name="OVERHEIDop.GmbID/DC.identifier">gmb-2026-384471</meta:user-defined>
    <meta:user-defined meta:name="OVERHEIDop.versieInformatie"/>
  </office:meta>
</office:document-meta>
</file>