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Bierumerweg 8, 9905TB Holw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heeft de volgende melding op grond van het Besluit activiteiten leefomgeving (Bal) ontvangen:</text:p>
            <text:p text:style-name="common-al">Bierumerweg 8, 9905TB Holwierde, het houden van rundvee in bestaande dierenverblijven (actualisatie)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44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038</meta:user-defined>
    <meta:user-defined meta:name="DCTERMS.abstract">Melding Besluit activiteiten leefomgeving (Bal), voor het houden van rundvee in bestaande dierenverblijven (actualisatie) op de locatie Bierumerweg 8, 9905TB Holwierde</meta:user-defined>
    <dc:language>nl</dc:language>
    <meta:user-defined meta:name="OVERHEIDop.locatietype/OVERHEIDop.gebiedsmarkering">Vlak</meta:user-defined>
    <meta:user-defined meta:name="DC.title">Melding Besluit activiteiten leefomgeving (Bal), Bierumerweg 8, 9905TB Holwier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470</meta:user-defined>
    <meta:user-defined meta:name="OVERHEIDop.GmbID/DC.identifier">gmb-2026-384470</meta:user-defined>
    <meta:user-defined meta:name="OVERHEIDop.versieInformatie"/>
  </office:meta>
</office:document-meta>
</file>