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Poelkade 6 te 's Gravenza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5 augustus 2026 van een melding zoals bedoeld in hoofdstuk 4 van het Besluit activiteiten leefomgeving (Bal). De melding betreft het toepassen van 1.231 m³ grond op of in de landbodem t.b.v. het aanvullen van een bodemsaneringsput. De locatie betreft <text:span text:style-name="nadrukvet">Poelkade 6, 2691 MD te 's Gravenzande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9560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8446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1.231 m³ grond op of in de landbodem t.b.v. het aanvullen van een bodemsaneringsput.</meta:user-defined>
    <dc:language>nl</dc:language>
    <meta:user-defined meta:name="OVERHEIDop.locatietype/OVERHEIDop.gebiedsmarkering">Adres</meta:user-defined>
    <meta:user-defined meta:name="DC.title">Kennisgeving melding milieubelastende activiteit(en), Poelkade 6 te 's Gravenzan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66</meta:user-defined>
    <meta:user-defined meta:name="OVERHEIDop.GmbID/DC.identifier">gmb-2026-384466</meta:user-defined>
    <meta:user-defined meta:name="OVERHEIDop.versieInformatie"/>
  </office:meta>
</office:document-meta>
</file>