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76ce26a3-bfcb-4a42-a02b-b749df312fb6.png" manifest:media-type="image/x-eps"/>
  <manifest:file-entry manifest:full-path="Pictures/afb1073722580i7c7c6e15-61ba-498a-bf0f-ddef79f1fc8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Hongkong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63</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Hongkongdreef</text:span> (ter hoogte van de Tigrisdreef; wegvak tussen Tigrisdreef en Manilla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76ce26a3-bfcb-4a42-a02b-b749df312fb6.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65.4mm"><draw:image xlink:href="Pictures/afb1073722580i7c7c6e15-61ba-498a-bf0f-ddef79f1fc8b.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46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6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6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Hongkongdreef (ter hoogte van de Tigrisdreef; wegvak tussen Tigrisdreef en Manilla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63</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Hongkongdreef, Overvecht, Intrekken begin en einde 30 zone, Verkeersmaatregelen Gemeente Utrecht</meta:user-defined>
    <meta:user-defined meta:name="DCTERMS.W3CDTF/DCTERMS.available">2026-08-13</meta:user-defined>
    <meta:user-defined meta:name="OVERHEIDop.externeBijlage">bebordingsplan|exb-2026-28699</meta:user-defined>
    <meta:user-defined meta:name="DCTERMS.W3CDTF/OVERHEIDop.jaargang">2026</meta:user-defined>
    <meta:user-defined meta:name="OVERHEIDop.publicationIssue">384463</meta:user-defined>
    <meta:user-defined meta:name="OVERHEIDop.GmbID/DC.identifier">gmb-2026-384463</meta:user-defined>
    <meta:user-defined meta:name="OVERHEIDop.versieInformatie"/>
  </office:meta>
</office:document-meta>
</file>