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houden van een samenkomst op 14 augustus 2026 op de locatie Johan de Wittstraat 15 te Dordrecht zaaknummer 900369294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houden van een samenkomst op 14 augustus 2026 op de locatie Johan de Wittstraat 15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445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5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5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houden van een samenkomst op 14 augustus 2026 op de locatie Johan de Wittstraat 15 te Dordrecht zaaknummer 9003692945</meta:user-defined>
    <meta:user-defined meta:name="DCTERMS.W3CDTF/DCTERMS.available">2026-08-13</meta:user-defined>
    <meta:user-defined meta:name="DCTERMS.W3CDTF/OVERHEIDop.jaargang">2026</meta:user-defined>
    <meta:user-defined meta:name="OVERHEIDop.publicationIssue">384456</meta:user-defined>
    <meta:user-defined meta:name="OVERHEIDop.GmbID/DC.identifier">gmb-2026-384456</meta:user-defined>
    <meta:user-defined meta:name="OVERHEIDop.versieInformatie"/>
  </office:meta>
</office:document-meta>
</file>