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aanvraag omgevingsvergunning voor het uitbreiden aan de voorzijde van de woning, Veldbeemd 10, 1687 WJ Wogn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1-08-2026 besloten om de beslistermijn voor de aanvraag met zaaknummer CLZ-00000428 voor een omgevingsvergunning voor het uitbreiden aan de voorzijde van de woning op locatie Veldbeemd 10, 1687 WJ Wognum te verlengen voor een periode van maximaal 6 weken. </text:p>
            <text:p text:style-name="common-al">
            
          </text:p>
            <text:p text:style-name="common-al">De aanvraag betreft de volgende activiteit(en)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844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0428</meta:user-defined>
    <dc:language>nl</dc:language>
    <meta:user-defined meta:name="OVERHEIDop.locatietype/OVERHEIDop.gebiedsmarkering">Punt</meta:user-defined>
    <meta:user-defined meta:name="DC.title">Kennisgeving verlenging beslistermijn aanvraag omgevingsvergunning voor het uitbreiden aan de voorzijde van de woning, Veldbeemd 10, 1687 WJ Wognu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55</meta:user-defined>
    <meta:user-defined meta:name="OVERHEIDop.GmbID/DC.identifier">gmb-2026-384455</meta:user-defined>
    <meta:user-defined meta:name="OVERHEIDop.versieInformatie"/>
  </office:meta>
</office:document-meta>
</file>