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2-6">
      <text:list-level-style-bullet text:bullet-char="-" text:level="1">
        <style:list-level-properties text:min-label-width="10mm"/>
      </text:list-level-style-bullet>
    </text:list-style>
    <text:list-style style:name="id1-3-2-1-2-6-1">
      <text:list-level-style-bullet text:bullet-char="-" text:level="1">
        <style:list-level-properties text:min-label-width="10mm"/>
      </text:list-level-style-bullet>
    </text:list-style>
    <text:list-style style:name="id1-3-2-1-2-6-2">
      <text:list-level-style-bullet text:bullet-char="-" text:level="1">
        <style:list-level-properties text:min-label-width="10mm"/>
      </text:list-level-style-bullet>
    </text:list-style>
    <text:list-style style:name="id1-3-2-1-2-24">
      <text:list-level-style-bullet text:bullet-char="-" text:level="1">
        <style:list-level-properties text:min-label-width="10mm"/>
      </text:list-level-style-bullet>
    </text:list-style>
    <text:list-style style:name="id1-3-2-1-2-24-1">
      <text:list-level-style-bullet text:bullet-char="-" text:level="1">
        <style:list-level-properties text:min-label-width="10mm"/>
      </text:list-level-style-bullet>
    </text:list-style>
    <text:list-style style:name="id1-3-2-1-2-24-2">
      <text:list-level-style-bullet text:bullet-char="-" text:level="1">
        <style:list-level-properties text:min-label-width="10mm"/>
      </text:list-level-style-bullet>
    </text:list-style>
    <text:list-style style:name="id1-3-2-1-2-24-3">
      <text:list-level-style-bullet text:bullet-char="-" text:level="1">
        <style:list-level-properties text:min-label-width="10mm"/>
      </text:list-level-style-bullet>
    </text:list-style>
    <text:list-style style:name="id1-3-2-1-2-24-4">
      <text:list-level-style-bullet text:bullet-char="-" text:level="1">
        <style:list-level-properties text:min-label-width="10mm"/>
      </text:list-level-style-bullet>
    </text:list-style>
    <text:list-style style:name="id1-3-2-1-2-24-5">
      <text:list-level-style-bullet text:bullet-char="-" text:level="1">
        <style:list-level-properties text:min-label-width="10mm"/>
      </text:list-level-style-bullet>
    </text:list-style>
    <text:list-style style:name="id1-3-2-1-2-24-6">
      <text:list-level-style-bullet text:bullet-char="-" text:level="1">
        <style:list-level-properties text:min-label-width="10mm"/>
      </text:list-level-style-bullet>
    </text:list-style>
    <text:list-style style:name="id1-3-2-1-2-24-7">
      <text:list-level-style-bullet text:bullet-char="-" text:level="1">
        <style:list-level-properties text:min-label-width="10mm"/>
      </text:list-level-style-bullet>
    </text:list-style>
    <text:list-style style:name="id1-3-2-1-2-24-8">
      <text:list-level-style-bullet text:bullet-char="-" text:level="1">
        <style:list-level-properties text:min-label-width="10mm"/>
      </text:list-level-style-bullet>
    </text:list-style>
    <text:list-style style:name="id1-3-2-1-2-24-9">
      <text:list-level-style-bullet text:bullet-char="-" text:level="1">
        <style:list-level-properties text:min-label-width="10mm"/>
      </text:list-level-style-bullet>
    </text:list-style>
    <text:list-style style:name="id1-3-2-1-2-24-10">
      <text:list-level-style-bullet text:bullet-char="-" text:level="1">
        <style:list-level-properties text:min-label-width="10mm"/>
      </text:list-level-style-bullet>
    </text:list-style>
    <text:list-style style:name="id1-3-2-1-2-24-11">
      <text:list-level-style-bullet text:bullet-char="-" text:level="1">
        <style:list-level-properties text:min-label-width="10mm"/>
      </text:list-level-style-bullet>
    </text:list-style>
    <text:list-style style:name="id1-3-2-1-2-24-12">
      <text:list-level-style-bullet text:bullet-char="-" text:level="1">
        <style:list-level-properties text:min-label-width="10mm"/>
      </text:list-level-style-bullet>
    </text:list-style>
    <text:list-style style:name="id1-3-2-1-2-24-13">
      <text:list-level-style-bullet text:bullet-char="-" text:level="1">
        <style:list-level-properties text:min-label-width="10mm"/>
      </text:list-level-style-bullet>
    </text:list-style>
    <text:list-style style:name="id1-3-2-1-2-24-14">
      <text:list-level-style-bullet text:bullet-char="-" text:level="1">
        <style:list-level-properties text:min-label-width="10mm"/>
      </text:list-level-style-bullet>
    </text:list-style>
    <text:list-style style:name="id1-3-2-1-2-24-15">
      <text:list-level-style-bullet text:bullet-char="-" text:level="1">
        <style:list-level-properties text:min-label-width="10mm"/>
      </text:list-level-style-bullet>
    </text:list-style>
    <text:list-style style:name="id1-3-2-1-2-24-16">
      <text:list-level-style-bullet text:bullet-char="-" text:level="1">
        <style:list-level-properties text:min-label-width="10mm"/>
      </text:list-level-style-bullet>
    </text:list-style>
    <text:list-style style:name="id1-3-2-1-2-24-17">
      <text:list-level-style-bullet text:bullet-char="-" text:level="1">
        <style:list-level-properties text:min-label-width="10mm"/>
      </text:list-level-style-bullet>
    </text:list-style>
    <text:list-style style:name="id1-3-2-1-2-24-18">
      <text:list-level-style-bullet text:bullet-char="-" text:level="1">
        <style:list-level-properties text:min-label-width="10mm"/>
      </text:list-level-style-bullet>
    </text:list-style>
    <text:list-style style:name="id1-3-2-1-2-24-19">
      <text:list-level-style-bullet text:bullet-char="-" text:level="1">
        <style:list-level-properties text:min-label-width="10mm"/>
      </text:list-level-style-bullet>
    </text:list-style>
    <text:list-style style:name="id1-3-2-1-2-24-20">
      <text:list-level-style-bullet text:bullet-char="-" text:level="1">
        <style:list-level-properties text:min-label-width="10mm"/>
      </text:list-level-style-bullet>
    </text:list-style>
    <text:list-style style:name="id1-3-2-2-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keersbesluit Oude IJsselstreek: Tijdelijke uitbreiding parkeerverbod op de Boterweg in Silvolde</text:p>
      <text:section text:name="regeling_id1-3-2" text:style-name="regeling">
        <text:section text:name="aanhef_id1-3-2-1" text:style-name="aanhef">
          <text:section text:name="context_id1-3-2-1-1" text:style-name="context">
            <text:p text:style-name="context.al">Datum: 12 augustus 2026</text:p>
            <text:p text:style-name="context.al">Zaaknummer: 379676</text:p>
            <text:p text:style-name="context.al"/>
            <text:p text:style-name="context_bottom"/>
          </text:section>
          <text:section text:name="considerans_id1-3-2-1-2" text:style-name="considerans">
            <text:p text:style-name="tussenkopcur">
            <text:span text:style-name="nadrukvet">Inleiding</text:span>
          </text:p>
            <text:p text:style-name="considerans.al">Middels dit verkeersbesluit wordt het bestaande parkeerverbod aan de noordzijde van de Boterweg in Silvolde tijdelijk uitgebreid.</text:p>
            <text:p text:style-name="considerans.al"/>
            <text:p text:style-name="tussenkopcur">
            <text:span text:style-name="nadrukvet">Burgemeester en wethouders van de gemeente Oude IJsselstreek</text:span>
          </text:p>
            <text:p text:style-name="tussenkopcur">Wij zijn bevoegd dit verkeersbesluit te nemen op grond van: </text:p>
            <text:list text:style-name="id1-3-2-1-2-6">
              <text:list-item text:style-override="id1-3-2-1-2-6-1">
                <text:number>-</text:number>
                <text:p text:style-name="al">artikel 18, eerste lid, onderdeel d, van de Wegenverkeerswet 1994.</text:p>
              </text:list-item>
              <text:list-item text:style-override="id1-3-2-1-2-6-2">
                <text:number>-</text:number>
                <text:p text:style-name="al">collegebesluit van 27 februari 2024, mandaatregeling 2024.</text:p>
              </text:list-item>
            </text:list>
            <text:p text:style-name="considerans.al">Dit is nader vastgelegd in het overzicht behorende bij mandaatbesluit 2024, betreffende het nemen van verkeersbesluiten als bedoeld in de Wegenverkeerswet, het Reglement verkeersregels en verkeerstekens en het Besluit administratieve bepalingen inzake het wegverkeer. In het genoemde overzicht is het nemen van verkeersbesluiten en het verlenen van ontheffingen gemandateerd aan alle rollen binnen het teamonderdeel Verkeer van de afdeling Beleid.</text:p>
            <text:p text:style-name="considerans.al"/>
            <text:p text:style-name="tussenkopcur">
            <text:span text:style-name="nadrukvet">Overwegingen </text:span>
          </text:p>
            <text:p text:style-name="considerans.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nsiderans.al">Op grond van artikel 18, eerste lid, onderdeel d van de Wegenverkeerswet is het college van burgemeester en wethouders bevoegd tot het nemen van een verkeersbesluit op gemeentelijke wegen. </text:p>
            <text:p text:style-name="considerans.al"/>
            <text:p text:style-name="tussenkopcur">
            <text:span text:style-name="nadrukvet">Maatregel</text:span>
          </text:p>
            <text:p text:style-name="considerans.al">Het tijdelijk uitbreiden van het bestaande parkeerverbod aan de noordzijde van de Boterweg, vanaf het einde van het bestaande parkeerverbod ter hoogte van de parkeerplaats van een restaurant tot aan de kruising met de Sint Clarastraat in Silvolde.</text:p>
            <text:p text:style-name="considerans.al"/>
            <text:p text:style-name="tussenkopcur">
            <text:span text:style-name="nadrukvet">Doelstelling</text:span>
          </text:p>
            <text:p text:style-name="considerans.al">Met het verkeersbesluit wordt beoogd:</text:p>
            <text:p text:style-name="considerans.al">• Het verzekeren van de veiligheid op de weg.</text:p>
            <text:p text:style-name="considerans.al">• Het beschermen van weggebruikers en passagiers.</text:p>
            <text:p text:style-name="considerans.al">• Het zoveel mogelijk waarborgen van de vrijheid van het verkeer.</text:p>
            <text:p text:style-name="considerans.al"/>
            <text:p text:style-name="tussenkopcur">
            <text:span text:style-name="nadrukvet">Motivering</text:span>
          </text:p>
            <text:p text:style-name="considerans.al">Het verkeersbesluit wordt genomen gelet op het volgende:</text:p>
            <text:list text:style-name="id1-3-2-1-2-24">
              <text:list-item text:style-override="id1-3-2-1-2-24-1">
                <text:number>-</text:number>
                <text:p text:style-name="al">De Boterweg betreft een erftoegangsweg, waarop een maximumsnelheid van 30 km/u geldt.</text:p>
              </text:list-item>
              <text:list-item text:style-override="id1-3-2-1-2-24-2">
                <text:number>-</text:number>
                <text:p text:style-name="al">De Boterweg is een weg van 5,1 meter breed, waarbij een parkeerverbod geldt aan de zuidzijde van de straat tussen de kruising met de Ulftseweg en de Sint Clarastraat en aan de noordzijde van de straat tussen huisnummer 1 en de parkeerplaats een restaurant.</text:p>
              </text:list-item>
              <text:list-item text:style-override="id1-3-2-1-2-24-3">
                <text:number>-</text:number>
                <text:p text:style-name="al">Het parkeerverbod aan de noordzijde is in 2025 ingesteld middels een verkeersbesluit met kenmerk 2025/270662.</text:p>
              </text:list-item>
              <text:list-item text:style-override="id1-3-2-1-2-24-4">
                <text:number>-</text:number>
                <text:p text:style-name="al">Dit parkeerverbod is ingesteld om het zicht en de toegankelijkheid op de kruising tussen de Ulftseweg en de Boterweg te verbeteren.</text:p>
              </text:list-item>
              <text:list-item text:style-override="id1-3-2-1-2-24-5">
                <text:number>-</text:number>
                <text:p text:style-name="al">Nabij de Boterweg zal de voormalige basisschool en gymzaal Plakkenberg worden gesloopt.</text:p>
              </text:list-item>
              <text:list-item text:style-override="id1-3-2-1-2-24-6">
                <text:number>-</text:number>
                <text:p text:style-name="al">Het terrein wordt vervolgens bouwrijp gemaakt voor de nieuwbouw van IKC Silvolde en de daaropvolgende woningbouwontwikkeling.</text:p>
              </text:list-item>
              <text:list-item text:style-override="id1-3-2-1-2-24-7">
                <text:number>-</text:number>
                <text:p text:style-name="al">De nieuwbouw van IKC Silvolde en de daaropvolgende woningbouwontwikkeling naar verwachting doorlopen tot en met december 2029.</text:p>
              </text:list-item>
              <text:list-item text:style-override="id1-3-2-1-2-24-8">
                <text:number>-</text:number>
                <text:p text:style-name="al">De ontsluiting van het bouwterrein zal verlopen via de Boterweg, zodat bouwverkeer zo lang mogelijk over de Ulftseweg kan blijven rijden en er zo min mogelijk bouwverkeer door het centrum van Silvolde rijdt.</text:p>
              </text:list-item>
              <text:list-item text:style-override="id1-3-2-1-2-24-9">
                <text:number>-</text:number>
                <text:p text:style-name="al">Door het bouwverkeer zoveel mogelijk via de Ulftseweg en het westelijke gedeelte van de Boterweg te leiden, wordt voorkomen dat zwaar bouwverkeer onnodig door andere delen van het centrum rijdt. </text:p>
              </text:list-item>
              <text:list-item text:style-override="id1-3-2-1-2-24-10">
                <text:number>-</text:number>
                <text:p text:style-name="al">Hiermee worden conflicten met fietsers en voetgangers, waaronder jonge fietsers en voetgangers, op alternatieve routes zoveel mogelijk beperkt.</text:p>
              </text:list-item>
              <text:list-item text:style-override="id1-3-2-1-2-24-11">
                <text:number>-</text:number>
                <text:p text:style-name="al">In de huidige situatie aan de noordzijde van de Boterweg mag worden geparkeerd vanaf het einde van het bestaande parkeerverbod ter hoogte van de parkeerplaats van het restaurant tot aan de kruising met de Sint Clarastraat.</text:p>
              </text:list-item>
              <text:list-item text:style-override="id1-3-2-1-2-24-12">
                <text:number>-</text:number>
                <text:p text:style-name="al">Wanneer aan de noordzijde van de Boterweg voertuigen geparkeerd staan, resteert onvoldoende effectieve rijbaanbreedte voor een veilige passage van bouwverkeer.</text:p>
              </text:list-item>
              <text:list-item text:style-override="id1-3-2-1-2-24-13">
                <text:number>-</text:number>
                <text:p text:style-name="al">Geparkeerde voertuigen ertoe kunnen leiden dat tegemoetkomende weggebruikers moeten uitwijken of achteruitrijden.</text:p>
              </text:list-item>
              <text:list-item text:style-override="id1-3-2-1-2-24-14">
                <text:number>-</text:number>
                <text:p text:style-name="al">Tijdens de werkzaamheden regelmatig vrachtauto’s en ander zwaar bouwverkeer op de Boterweg worden verwacht.</text:p>
              </text:list-item>
              <text:list-item text:style-override="id1-3-2-1-2-24-15">
                <text:number>-</text:number>
                <text:p text:style-name="al">Deze verkeerssituaties vanwege de omvang en manoeuvreerruimte van het bouwverkeer in het bijzonder onwenselijk zijn.</text:p>
              </text:list-item>
              <text:list-item text:style-override="id1-3-2-1-2-24-16">
                <text:number>-</text:number>
                <text:p text:style-name="al">Het daarom uit het oogpunt van verkeersveiligheid, bereikbaarheid en doorstroming noodzakelijk is om de noordzijde van de Boterweg vrij te houden van geparkeerde voertuigen.</text:p>
              </text:list-item>
              <text:list-item text:style-override="id1-3-2-1-2-24-17">
                <text:number>-</text:number>
                <text:p text:style-name="al">Daarmee is het gewenst het parkeerverbod aan de noordzijde van de straat uit te breiden tot de kruising met de Sint Clarastraat.</text:p>
              </text:list-item>
              <text:list-item text:style-override="id1-3-2-1-2-24-18">
                <text:number>-</text:number>
                <text:p text:style-name="al">De tijdelijke uitbreiding daarom geldt tot en met 31 december 2029, of zoveel eerder als de werkzaamheden zijn afgerond en het parkeerverbod niet langer noodzakelijk is.</text:p>
              </text:list-item>
              <text:list-item text:style-override="id1-3-2-1-2-24-19">
                <text:number>-</text:number>
                <text:p text:style-name="al">Voor de parkeermogelijkheden die door de tijdelijke uitbreiding van het parkeerverbod komen te vervallen wordt geen vervangende parkeergelegenheid aangelegd.</text:p>
              </text:list-item>
              <text:list-item text:style-override="id1-3-2-1-2-24-20">
                <text:number>-</text:number>
                <text:p text:style-name="al">Het belang van verkeersveiligheid, bereikbaarheid en doorstroming gedurende de werkzaamheden weegt zwaarder dan het belang om op dit gedeelte van de Boterweg te kunnen parkeren.</text:p>
              </text:list-item>
            </text:list>
            <text:p text:style-name="considerans.al"/>
            <text:p text:style-name="tussenkopcur">
            <text:span text:style-name="nadrukvet">Belangenafweging</text:span>
          </text:p>
            <text:p text:style-name="considerans.al">De gemeente Oude IJsselstreek heeft bij de afweging van belangen geconcludeerd dat het belang van verkeersveiligheid en een goede doorstroming zwaarder weegt dan de mogelijkheid om op dit deel van de Boterweg te parkeren.</text:p>
            <text:p text:style-name="considerans.al"/>
            <text:p text:style-name="tussenkopcur">
            <text:span text:style-name="nadrukvet">Gehoord</text:span>
          </text:p>
            <text:p text:style-name="considerans.al">Conform artikel 24 van het Besluit administratieve bepalingen inzake het wegverkeer is er overleg geweest met de gemandateerd verkeersadviseur van Politie Oost Nederland, District Noord- en Oost.</text:p>
            <text:p text:style-name="considerans.al"/>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Het college van burgemeester en wethouders van de gemeente Oude IJsselstreek besluit tot:</text:p>
            <text:p text:style-name="common-al">Het bestaande parkeerverbod aan de noordzijde van de Boterweg uit te breiden vanaf het einde van het bestaande parkeerverbod ter hoogte van de parkeerplaats van het restaurant tot aan de kruising met de Sint Clarastraat tot en met 31 december 2029, middels:</text:p>
            <text:p text:style-name="common-al"/>
            <text:list text:style-name="id1-3-2-2-1-4">
              <text:list-item text:style-override="id1-3-2-2-1-4-1">
                <text:number>1.</text:number>
                <text:p text:style-name="al">Het verplaatsen van borden E1 van bijlage 1 bij het Reglement verkeersregels en verkeerstekens 1990, overeenkomstig de bij dit besluit behorende situatietekening;</text:p>
              </text:list-item>
              <text:list-item text:style-override="id1-3-2-2-1-4-2">
                <text:number>2.</text:number>
                <text:p text:style-name="al">te bepalen dat de tijdelijke uitbreiding geldt vanaf het moment waarop de bebording is geplaatst tot en met 31 december 2029, of zoveel eerder als de werkzaamheden zijn afgerond en de uitbreiding van het parkeerverbod niet langer noodzakelijk is;</text:p>
              </text:list-item>
              <text:list-item text:style-override="id1-3-2-2-1-4-3">
                <text:number>3.</text:number>
                <text:p text:style-name="al">na beëindiging van de tijdelijke uitbreiding de bebording terug te brengen naar de situatie zoals die gold op grond van het verkeersbesluit uit 2025 met kenmerk 2025/270662.</text:p>
              </text:list-item>
            </text:list>
            <text:p text:style-name="last-al">De locatie van het parkeerverbod staat weergegeven op de afbeelding die als bijlage aan dit verkeersbesluit is toegevoegd. </text:p>
            <text:p text:style-name="tekst_bottom"/>
          </text:section>
        </text:section>
        <text:section text:name="regeling-sluiting_id1-3-2-3" text:style-name="regeling-sluiting">
          <text:section text:name="gegeven_id1-3-2-3-1" text:style-name="gegeven">
            <text:p text:style-name="dagtekening">
            <text:span text:style-name="plaats">Gendringen</text:span>
            <text:span text:style-name="datum">12 augustus 2026</text:span>
          </text:p>
          </text:section>
          <text:section text:name="ondertekening_id1-3-2-3-2">
            <text:p><text:span text:style-name="deze">Namens burgemeester en wethouders van Oude IJsselstreek,</text:span></text:p>
            <text:p><text:span text:style-name="ondertekening_naam">
            <text:span text:style-name="voornaam">K.</text:span>
            <text:span text:style-name="achternaam">Elzing</text:span>
          </text:span></text:p>
            <text:p><text:span text:style-name="functie">Medewerker Mobiliteit, Team Duurzame Ontwikkeling</text:span></text:p>
          </text:section>
        </text:section>
        <text:section text:name="bezwaarschrift_id1-3-2-4" text:style-name="bezwaarschrift">
          <text:p text:style-name="bezwaarschrift_top"/>
          <text:p text:style-name="tussenkopvetcur"/>
          <text:p text:style-name="bezwaarschrift_al">
          <text:span text:style-name="nadrukvet">Bezwaar</text:span>
        </text:p>
          <text:p text:style-name="bezwaarschrift_al">Op grond van de Algemene wet bestuursrecht kan iedereen wiens belang rechtstreeks bij dit besluit is betrokken, hiertegen een gemotiveerd bezwaarschrift indienen. Dit moet gebeuren binnen zes weken na de dag waarop burgemeester en wethouders het besluit bekend hebben gemaakt. Het bezwaarschrift moet worden gericht aan burgemeester en wethouders van de gemeente Oude IJsselstreek, Postbus 42, 7080 AA Gendringen.</text:p>
          <text:p text:style-name="bezwaarschrift_al">Dit besluit is per direct van kracht. Het maken van bezwaar schorst de werking van dit besluit niet. Als u dat toch wilt kunt u een verzoek om een voorlopige voorziening richten aan de voorzieningenrechter van de rechtbank Gelderland. Uit het verzoek moet blijken wat het spoedeisende belang is. Wanneer u een voorlopige voorziening vraagt, moet u griffierecht betalen. Voor de hoogte hiervan kunt u contact opnemen met de rechtbank Gelderland (telefoon 088 - 361 2000).</text:p>
          <text:p text:style-name="bezwaarschrift_al">Het is voor burgers ook mogelijk om digitaal een verzoek om een voorlopige voorziening in te dienen bij de rechtbank. Dit kan via http://loket.rechtspraak.nl/bestuursrecht. U moet hiervoor wel beschikken over een elektronische handtekening (DigiD). Kijk op de genoemde site voor de precieze voorwaarden.</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38445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5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5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Oude IJsselstreek</meta:user-defined>
    <meta:user-defined meta:name="OVERHEID.Gemeente/OVERHEID.authority">Oude IJsselstreek</meta:user-defined>
    <meta:user-defined meta:name="OVERHEID.Informatietype/DC.type">officiële publicatie</meta:user-defined>
    <meta:user-defined meta:name="OVERHEIDop.Rubriek/DC.type">verkeersbesluit of -mededeling</meta:user-defined>
    <meta:user-defined meta:name="OVERHEID.Gemeente/DCTERMS.publisher">Oude IJsselstreek</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Oude IJsselstreek - Tijdelijke uitbreiding parkeerverbod  - Boterweg</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79676</meta:user-defined>
    <meta:user-defined meta:name="OVERHEIDop.verkeersbordcode">E1</meta:user-defined>
    <dc:language>nl</dc:language>
    <meta:user-defined meta:name="OVERHEIDop.locatietype/OVERHEIDop.gebiedsmarkering">Punt</meta:user-defined>
    <meta:user-defined meta:name="OVERHEIDop.locatietype/OVERHEIDop.gebiedsmarkering">Punt</meta:user-defined>
    <meta:user-defined meta:name="DC.title">Verkeersbesluit Oude IJsselstreek: Tijdelijke uitbreiding parkeerverbod op de Boterweg in Silvolde</meta:user-defined>
    <meta:user-defined meta:name="DCTERMS.W3CDTF/DCTERMS.available">2026-08-13</meta:user-defined>
    <meta:user-defined meta:name="OVERHEIDop.externeBijlage">Situatietekening|exb-2026-28698</meta:user-defined>
    <meta:user-defined meta:name="DCTERMS.W3CDTF/OVERHEIDop.jaargang">2026</meta:user-defined>
    <meta:user-defined meta:name="OVERHEIDop.publicationIssue">384450</meta:user-defined>
    <meta:user-defined meta:name="OVERHEIDop.GmbID/DC.identifier">gmb-2026-384450</meta:user-defined>
    <meta:user-defined meta:name="OVERHEIDop.versieInformatie"/>
  </office:meta>
</office:document-meta>
</file>